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Pictures/100000000000009400000094985A13D763BAA49B.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L_20__3e__20_frame">
      <style:graphic-properties style:horizontal-pos="left" style:horizontal-rel="page-content" style:flow-with-text="true"/>
    </style:style>
    <style:style style:name="fr10" style:family="graphic" style:parent-style-name="odTemplateText_20__3e__20_area_5f_cpyL_20__3e__20_frame">
      <style:graphic-properties style:vertical-pos="top" style:vertical-rel="page-content" style:horizontal-pos="right" style:horizontal-rel="page-content" style:flow-with-text="true"/>
    </style:style>
    <style:style style:name="fr11" style:family="graphic" style:parent-style-name="odTemplateText_20__3e__20_area_5f_pageR_20__3e__20_frame">
      <style:graphic-properties style:vertical-pos="top" style:vertical-rel="paragraph-content" style:horizontal-pos="right" style:horizontal-rel="page-content"/>
    </style:style>
    <style:style style:name="fr12" style:family="graphic" style:parent-style-name="odTemplateText_20__3e__20_area_5f_cpyR_20__3e__20_frame">
      <style:graphic-properties style:vertical-pos="top" style:vertical-rel="page-content" style:horizontal-pos="left" style:horizontal-rel="page-content" style:flow-with-text="true"/>
    </style:style>
    <style:style style:name="fr13"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4"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5"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0">
        <draw:text-box>
          <text:p text:style-name="viewPicture_20__3e__20_paragraph"><draw:frame draw:style-name="fr15" draw:name="drawAutoName_N5b" text:anchor-type="as-char" svg:width="5.96cm" svg:height="5.96cm" draw:z-index="21"><draw:image xlink:href="Pictures/100000000000009400000094985A13D763BAA49B.jpg" xlink:type="simple" xlink:show="embed" xlink:actuate="onLoad" draw:mime-type="image/jpeg"/></draw:frame></text:p>
        </draw:text-box>
      </draw:frame>
      <draw:frame draw:style-name="fr2" draw:name="drawAutoName_N4e" text:anchor-type="page" text:anchor-page-number="1" svg:x="3.15cm" svg:y="13.37cm" svg:width="5.001cm" svg:height="0.794cm" draw:z-index="19">
        <draw:text-box>
          <text:p text:style-name="op_5f_odRootM_5f_version_5f__20__3e__20_version">9.0</text:p>
        </draw:text-box>
      </draw:frame>
      <draw:frame draw:style-name="fr3" draw:name="drawAutoName_N46" text:anchor-type="page" text:anchor-page-number="1" svg:x="3.12cm" svg:y="14.319cm" svg:width="5.001cm" svg:height="0.716cm" draw:z-index="14">
        <draw:text-box>
          <text:p text:style-name="op_5f_odRootM_5f_id_5f__20__3e__20_pdgId">لطلبة السنة الثانية علم النفس العيادي</text:p>
        </draw:text-box>
      </draw:frame>
      <draw:frame draw:style-name="fr4" draw:name="drawAutoName_N3e" text:anchor-type="page" text:anchor-page-number="1" svg:x="15.131cm" svg:y="27.199cm" svg:width="5.001cm" draw:z-index="18">
        <draw:text-box fo:min-height="3cm">
          <text:p text:style-name="op_5f_odRootM_5f_date_5f__20__3e__20_pdgDate">02/06/2026</text:p>
        </draw:text-box>
      </draw:frame>
      <draw:frame draw:style-name="fr5" draw:name="drawAutoName_N3a" text:anchor-type="page" text:anchor-page-number="1" svg:x="17.459cm" svg:y="0cm" svg:width="2.15cm" svg:height="12.864cm" draw:z-index="13">
        <draw:text-box>
          <text:p text:style-name="Frame_20_contents"/>
        </draw:text-box>
      </draw:frame>
      <draw:frame draw:style-name="fr6" draw:name="drawAutoName_N32" text:anchor-type="page" text:anchor-page-number="1" svg:y="22.999cm" svg:width="11.564cm" draw:z-index="17">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6">
        <draw:text-box fo:min-height="3cm">
          <text:p text:style-name="Frame_20_contents"/>
        </draw:text-box>
      </draw:frame>
      <draw:frame draw:style-name="fr8" draw:name="drawAutoName_N28" text:anchor-type="page" text:anchor-page-number="1" svg:x="1.99cm" svg:y="2.619cm" svg:width="14.811cm" draw:z-index="15">
        <draw:text-box fo:min-height="2cm">
          <text:p text:style-name="odTemplateText_20__3e__20_flowTextArea_5f_title_20__3e__20_text">المحاضرة التاسعة: التيار الوجودي في الشخصية</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584_930892455" text:style-name="Index_20_Link" text:visited-style-name="Index_20_Link"><text:span text:style-name="odTemplateTextXxXtocXxXentry">وحدة</text:span></text:a><text:a xlink:type="simple" xlink:href="#__RefHeading___Toc584_930892455" text:style-name="Index_20_Link" text:visited-style-name="Index_20_Link"><text:span text:style-name="odTemplateTextXxXtocXxXtabStop"><text:tab/></text:span></text:a><text:a xlink:type="simple" xlink:href="#__RefHeading___Toc584_930892455" text:style-name="Index_20_Link" text:visited-style-name="Index_20_Link"><text:span text:style-name="odTemplateTextXxXtocXxXpageNumber">5</text:span></text:a></text:p>
          <text:p text:style-name="P4"><text:a xlink:type="simple" xlink:href="#__RefHeading___Toc582_930892455" text:style-name="Index_20_Link" text:visited-style-name="Index_20_Link"><text:span text:style-name="odTemplateTextXxXtocXxXentry">مقدمة</text:span></text:a><text:a xlink:type="simple" xlink:href="#__RefHeading___Toc582_930892455" text:style-name="Index_20_Link" text:visited-style-name="Index_20_Link"><text:span text:style-name="odTemplateTextXxXtocXxXtabStop"><text:tab/></text:span></text:a><text:a xlink:type="simple" xlink:href="#__RefHeading___Toc582_930892455" text:style-name="Index_20_Link" text:visited-style-name="Index_20_Link"><text:span text:style-name="odTemplateTextXxXtocXxXpageNumber">7</text:span></text:a></text:p>
          <text:p text:style-name="P4"><text:a xlink:type="simple" xlink:href="#__RefHeading___Toc580_930892455" text:style-name="Index_20_Link" text:visited-style-name="Index_20_Link"><text:span text:style-name="odTemplateTextXxXtocXxXentry">I-المنطلقات الفلسفية للتيار الوجودي:</text:span></text:a><text:a xlink:type="simple" xlink:href="#__RefHeading___Toc580_930892455" text:style-name="Index_20_Link" text:visited-style-name="Index_20_Link"><text:span text:style-name="odTemplateTextXxXtocXxXtabStop"><text:tab/></text:span></text:a><text:a xlink:type="simple" xlink:href="#__RefHeading___Toc580_930892455" text:style-name="Index_20_Link" text:visited-style-name="Index_20_Link"><text:span text:style-name="odTemplateTextXxXtocXxXpageNumber">9</text:span></text:a></text:p>
          <text:p text:style-name="P5"><text:a xlink:type="simple" xlink:href="#__RefHeading___Toc568_930892455" text:style-name="Index_20_Link" text:visited-style-name="Index_20_Link"><text:span text:style-name="odTemplateTextXxXtocXxXchapterNumber"><text:s/>آ. <text:s/></text:span></text:a><text:a xlink:type="simple" xlink:href="#__RefHeading___Toc568_930892455" text:style-name="Index_20_Link" text:visited-style-name="Index_20_Link"><text:span text:style-name="odTemplateTextXxXtocXxXentry">الوجود قبل الجوهر(Existence Precedes Essence):</text:span></text:a><text:a xlink:type="simple" xlink:href="#__RefHeading___Toc568_930892455" text:style-name="Index_20_Link" text:visited-style-name="Index_20_Link"><text:span text:style-name="odTemplateTextXxXtocXxXtabStop"><text:tab/></text:span></text:a><text:a xlink:type="simple" xlink:href="#__RefHeading___Toc568_930892455" text:style-name="Index_20_Link" text:visited-style-name="Index_20_Link"><text:span text:style-name="odTemplateTextXxXtocXxXpageNumber">9</text:span></text:a></text:p>
          <text:p text:style-name="P6"><text:a xlink:type="simple" xlink:href="#__RefHeading___Toc570_930892455" text:style-name="Index_20_Link" text:visited-style-name="Index_20_Link"><text:span text:style-name="odTemplateTextXxXtocXxXchapterNumber"><text:s/>1. <text:s/></text:span></text:a><text:a xlink:type="simple" xlink:href="#__RefHeading___Toc570_930892455" text:style-name="Index_20_Link" text:visited-style-name="Index_20_Link"><text:span text:style-name="odTemplateTextXxXtocXxXentry">الحرية والمسؤولية:</text:span></text:a><text:a xlink:type="simple" xlink:href="#__RefHeading___Toc570_930892455" text:style-name="Index_20_Link" text:visited-style-name="Index_20_Link"><text:span text:style-name="odTemplateTextXxXtocXxXtabStop"><text:tab/></text:span></text:a><text:a xlink:type="simple" xlink:href="#__RefHeading___Toc570_930892455" text:style-name="Index_20_Link" text:visited-style-name="Index_20_Link"><text:span text:style-name="odTemplateTextXxXtocXxXpageNumber">9</text:span></text:a></text:p>
          <text:p text:style-name="P5"><text:a xlink:type="simple" xlink:href="#__RefHeading___Toc572_930892455" text:style-name="Index_20_Link" text:visited-style-name="Index_20_Link"><text:span text:style-name="odTemplateTextXxXtocXxXchapterNumber"><text:s/>ب. <text:s/></text:span></text:a><text:a xlink:type="simple" xlink:href="#__RefHeading___Toc572_930892455" text:style-name="Index_20_Link" text:visited-style-name="Index_20_Link"><text:span text:style-name="odTemplateTextXxXtocXxXentry">فيكتور فرانكل(Viktor Frankl) وإدارة المعنى:</text:span></text:a><text:a xlink:type="simple" xlink:href="#__RefHeading___Toc572_930892455" text:style-name="Index_20_Link" text:visited-style-name="Index_20_Link"><text:span text:style-name="odTemplateTextXxXtocXxXtabStop"><text:tab/></text:span></text:a><text:a xlink:type="simple" xlink:href="#__RefHeading___Toc572_930892455" text:style-name="Index_20_Link" text:visited-style-name="Index_20_Link"><text:span text:style-name="odTemplateTextXxXtocXxXpageNumber">9</text:span></text:a></text:p>
          <text:p text:style-name="P6"><text:a xlink:type="simple" xlink:href="#__RefHeading___Toc574_930892455" text:style-name="Index_20_Link" text:visited-style-name="Index_20_Link"><text:span text:style-name="odTemplateTextXxXtocXxXchapterNumber"><text:s/>1. <text:s/></text:span></text:a><text:a xlink:type="simple" xlink:href="#__RefHeading___Toc574_930892455" text:style-name="Index_20_Link" text:visited-style-name="Index_20_Link"><text:span text:style-name="odTemplateTextXxXtocXxXentry">إدارة المعنى(Will to Meaning):</text:span></text:a><text:a xlink:type="simple" xlink:href="#__RefHeading___Toc574_930892455" text:style-name="Index_20_Link" text:visited-style-name="Index_20_Link"><text:span text:style-name="odTemplateTextXxXtocXxXtabStop"><text:tab/></text:span></text:a><text:a xlink:type="simple" xlink:href="#__RefHeading___Toc574_930892455" text:style-name="Index_20_Link" text:visited-style-name="Index_20_Link"><text:span text:style-name="odTemplateTextXxXtocXxXpageNumber">9</text:span></text:a></text:p>
          <text:p text:style-name="P6"><text:a xlink:type="simple" xlink:href="#__RefHeading___Toc576_930892455" text:style-name="Index_20_Link" text:visited-style-name="Index_20_Link"><text:span text:style-name="odTemplateTextXxXtocXxXchapterNumber"><text:s/>2. <text:s/></text:span></text:a><text:a xlink:type="simple" xlink:href="#__RefHeading___Toc576_930892455" text:style-name="Index_20_Link" text:visited-style-name="Index_20_Link"><text:span text:style-name="odTemplateTextXxXtocXxXentry">رول ماي(Rollo May) والقلق الوجودي:</text:span></text:a><text:a xlink:type="simple" xlink:href="#__RefHeading___Toc576_930892455" text:style-name="Index_20_Link" text:visited-style-name="Index_20_Link"><text:span text:style-name="odTemplateTextXxXtocXxXtabStop"><text:tab/></text:span></text:a><text:a xlink:type="simple" xlink:href="#__RefHeading___Toc576_930892455" text:style-name="Index_20_Link" text:visited-style-name="Index_20_Link"><text:span text:style-name="odTemplateTextXxXtocXxXpageNumber">10</text:span></text:a></text:p>
          <text:p text:style-name="P4"><text:a xlink:type="simple" xlink:href="#__RefHeading___Toc578_930892455" text:style-name="Index_20_Link" text:visited-style-name="Index_20_Link"><text:span text:style-name="odTemplateTextXxXtocXxXentry">خاتمة</text:span></text:a><text:a xlink:type="simple" xlink:href="#__RefHeading___Toc578_930892455" text:style-name="Index_20_Link" text:visited-style-name="Index_20_Link"><text:span text:style-name="odTemplateTextXxXtocXxXtabStop"><text:tab/></text:span></text:a><text:a xlink:type="simple" xlink:href="#__RefHeading___Toc578_930892455" text:style-name="Index_20_Link" text:visited-style-name="Index_20_Link"><text:span text:style-name="odTemplateTextXxXtocXxXpageNumber">11</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584_930892455"/><text:span text:style-name="titreObjectifs">وحدة</text:span><text:bookmark-end text:name="__RefHeading___Toc584_930892455"/></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text:span text:style-name="txtEmp">-          الهدف الخاصة للمحاضرة التاسعة:</text:span></text:p>
        <text:p text:style-name="op_5f_sTxt_5f__20__3e__20_paraTag_5f_">أن يحلل الطالب أبعاد التيار الوجودي ومبادئه الفلسفية مبينا أثرها الدقيق في تشكيل وبناء الشخصية الانسانية.</text:p>
        <text:p text:style-name="op_5f_sTxt_5f__20__3e__20_paraTag_5f_"><text:span text:style-name="txtEmp">-          الأهدف الإجرائية للمحاضرة التاسعة:</text:span></text:p>
        <text:p text:style-name="op_5f_sTxt_5f__20__3e__20_paraTag_5f_">1.    أن يفكك الطالب البنية الفلسفية للتيار الوجودي مستخرجا المسلمات والافتراضات الأساسية التي تميزه عن بقية التيارات النفسية.</text:p>
        <text:p text:style-name="op_5f_sTxt_5f__20__3e__20_paraTag_5f_">2.    أن يستنتج الطالب العلاقة الإرتباطية بين القلق الوجودي كدافع وبين أزمة البحث عن معنى لدى الفرد في وضعيات حياتية مختلفة.</text:p>
        <text:p text:style-name="op_5f_sTxt_5f__20__3e__20_paraTag_5f_">3.    أن يحلل الطالب العلاقة بين مفهوم الحرية والمسؤولية، مبينا كيف يساهم هذا التفاعل في تحديد خيارات الشخصية وسلوكياتها.</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582_930892455"/>مقدمة<text:bookmark-end text:name="__RefHeading___Toc582_930892455"/></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في مواجهة النظريات التي تفسر الشخصية من منظور حتمي(سواء بيولوجي أو بيئي أو لا شعوري)، ظهر التيار الوجودي في علم النفس كفلسفة ثم كمنهج علاجي، مؤكد على حرية الإنسان، مسؤوليته، و بحثة عن المعنى في عالم لا معنى له الضرورة. يرى الوجوديون أن القلق ليس مجرد عرض مرضي، بل هو جزء أصيل من الوجود الإنساني، وينبع من وعينا بحريتنا ومحدودية وجودنا.</text:p>
      <text:p text:style-name="op_5f_txt_5f__20__3e__20_paraTag_5f_">في هذه المحاضرة، سنتناول أبرز مفاهيم هذا التيار، مع التركيز على إسهامات فيكتور فرانكل في إرادة المعنى ورولو ماي في القلق الوجودي.</text:p>
      <text:h text:style-name="odTemplateText_20__3e__20_title_20__3e__20_level_20_01" text:outline-level="1">المنطلقات الفلسفية للتيار الوجودي:</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580_930892455"/><text:span text:style-name="op_5f_ue_5f__20__3e__20_hidden"><text:chapter text:display="plain-number" text:outline-level="1">I</text:chapter></text:span><text:span text:style-name="op_5f_ue_5f__20__3e__20_hidden">-</text:span><text:chapter text:display="name" text:outline-level="1">المنطلقات الفلسفية للتيار الوجودي:</text:chapter><text:bookmark-end text:name="__RefHeading___Toc580_930892455"/></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الوجود قبل الجوهر(Existence Precedes Essence):</text:span><text:span text:style-name="XxXXxXtabStop"><text:tab/></text:span><text:span text:style-name="XxXXxXpageNumber">9</text:span></text:p>
            <text:p text:style-name="P7"><text:span text:style-name="XxXXxXentry">فيكتور فرانكل(Viktor Frankl) وإدارة المعنى:</text:span><text:span text:style-name="XxXXxXtabStop"><text:tab/></text:span><text:span text:style-name="XxXXxXpageNumber">9</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تأثر علم النفس الوجودي بالفلسفة الوجودية( خاصة أعمال كيركيغارد، نيتشه، هايدغر، وسارتر)، والتي تركز على الوجود الفردي، الحرية، والمسؤولية الشخصية. يرى الوجوديون أن الإنسان محكوم عليه بالحرية، أي أنه مسؤول عن اختياراته ونتائجها، ولا يمكنه إلقاء اللوم على الظروف أو الماضي( هريدي،2011).</text:p>
          <text:p text:style-name="P2">   </text:p>
        </text:section>
        <text:p text:style-name="P2">   </text:p>
        <text:h text:style-name="odTemplateText_20__3e__20_title_20__3e__20_level_20_02" text:outline-level="2"><text:bookmark-start text:name="__RefHeading___Toc568_930892455"/>الوجود قبل الجوهر(Existence Precedes Essence):<text:bookmark-end text:name="__RefHeading___Toc568_930892455"/></text:h>
        <text:p text:style-name="P3"> <text:bookmark-start text:name="db_N7b_bn7PoJdtvvf4LgM05u57Cd_N52_1"/> <text:span text:style-name="T1"> </text:span></text:p>
        <text:p text:style-name="spaceBeforeKeepSmall"> <text:span text:style-name="T1"> </text:span></text:p>
        <text:p text:style-name="op_5f_txt_5f__20__3e__20_paraTag_5f_">هذا المبدأ السارتري يعني أن الإنسان يولد دون طبيعة محددة مسبقا، ويقوم بتعريف ذاته من خلال اختياراته وأفعاله، الشخصية ليست شيئا نملكه، بل هي شيء نصنعه باستمرار(Feist et al,2021).</text:p>
        <text:h text:style-name="odTemplateText_20__3e__20_title_20__3e__20_level_20_03" text:outline-level="3"><text:bookmark-start text:name="__RefHeading___Toc570_930892455"/>الحرية والمسؤولية:<text:bookmark-end text:name="__RefHeading___Toc570_930892455"/></text:h>
        <text:p text:style-name="spaceBeforeKeepSmall"> <text:span text:style-name="T1"> </text:span></text:p>
        <text:p text:style-name="op_5f_txt_5f__20__3e__20_paraTag_5f_">مع الحرية تأتي المسؤولية الكاملة عن الذات، هذا الوعي بالحرية والمسؤولية يمكن أن يولد القلق الوجودي، وهو قلق صحي يدفع الفرد لمواجهة واقعه واتخاذ قرارات أصيلة( هريدي،2011).</text:p>
        <text:p text:style-name="P3"> <text:bookmark-end text:name="db_N7b_bn7PoJdtvvf4LgM05u57Cd_N52_1"/> <text:span text:style-name="T1"> </text:span></text:p>
        <text:h text:style-name="odTemplateText_20__3e__20_title_20__3e__20_level_20_02" text:outline-level="2"><text:bookmark-start text:name="__RefHeading___Toc572_930892455"/>فيكتور فرانكل(Viktor Frankl) وإدارة المعنى:<text:bookmark-end text:name="__RefHeading___Toc572_930892455"/></text:h>
        <text:p text:style-name="P1">   </text:p>
        <text:section text:style-name="Sect2" text:name="Section9">
          <text:p text:style-name="P1">   </text:p>
          <text:p text:style-name="sw_5f_WIntro_20__3e__20_carBeforeIntro"> <text:span text:style-name="T1"> </text:span></text:p>
          <text:p text:style-name="op_5f_txt_5f__20__3e__20_paraTag_5f_">فيكتور فرانكل(Viktor Frankl) طبيب نفسي نمساوي، نجا من معسكرات الاعتقال النازية، وطور العلاج بالمعنى(Logotherapy)، الذي يرى أن الدافع الأساسي للإنسان هو البحث عن المعنى لحياته.</text:p>
          <text:p text:style-name="P2">   </text:p>
        </text:section>
        <text:p text:style-name="P2">   </text:p>
        <text:h text:style-name="odTemplateText_20__3e__20_title_20__3e__20_level_20_03" text:outline-level="3"><text:bookmark-start text:name="__RefHeading___Toc574_930892455"/>إدارة المعنى(Will to Meaning):<text:bookmark-end text:name="__RefHeading___Toc574_930892455"/></text:h>
        <text:p text:style-name="P3"> <text:bookmark-start text:name="db_N7b_zB7UDKsgsWeR4Az1R5d2Dc_Nb3_2"/> <text:span text:style-name="T1"> </text:span></text:p>
        <text:p text:style-name="spaceBeforeKeepSmall"> <text:span text:style-name="T1"> </text:span></text:p>
        <text:p text:style-name="op_5f_txt_5f__20__3e__20_paraTag_5f_">يرى فرانكل أن الإنسان لا يسعى فقط للذة(فرويد) أو القوة(أدلر)، بل يسعى بالدرجة الأولى للمعنى، حتى في أقسى الظروف، يمكن للإنسان أن يجد معنى لوجوده، وهذا المعنى هو ما يمنحه القوة للمضي قدما(Feist et al,2021).</text:p>
        <text:h text:style-name="odTemplateText_20__3e__20_title_20__3e__20_level_20_04" text:outline-level="4">مصادر المعنى:</text:h>
        <text:p text:style-name="spaceBeforeKeepSmall"> <text:span text:style-name="T1"> </text:span></text:p>
        <text:p text:style-name="op_5f_txt_5f__20__3e__20_paraTag_5f_">يمكن للإنسان أن يجد معنى لحياته من خلال ثلاثة طرق رئيسية:</text:p>
        <text:list xml:id="list870747463" text:style-name="op_5f_txt_5f__20__3e__20_itemizedListTag_5f__20__3e__20_list">
          <text:list-item text:start-value="1">
            <text:p text:style-name="op_5f_txt_5f__20__3e__20_itemizedListTag_5f__20__3e__20_paragraph_20_level_20_1"><text:soft-page-break/>العمل(Work): من خلال إنجاز عمل ذي قيمة أو إبداع شيء فريد.</text:p>
          </text:list-item>
          <text:list-item>
            <text:p text:style-name="op_5f_txt_5f__20__3e__20_itemizedListTag_5f__20__3e__20_paragraph_20_level_20_1">التجربة(Experience): من خلال تقدير الجمال، الحب، والطبيعة.</text:p>
          </text:list-item>
          <text:list-item>
            <text:p text:style-name="op_5f_txt_5f__20__3e__20_itemizedListTag_5f__20__3e__20_paragraph_20_level_20_1">الموقف تجاه المعاناة(Attitude Toward Suffering):من خلال الطريقة التي يختار بها الفرد مواجهة المعاناة التي لا مفر منها(Frankl,1963).</text:p>
          </text:list-item>
        </text:list>
        <text:h text:style-name="odTemplateText_20__3e__20_title_20__3e__20_level_20_04" text:outline-level="4">الفراغ الوجودي(Existential Vacuum):</text:h>
        <text:p text:style-name="spaceBeforeKeepSmall"> <text:span text:style-name="T1"> </text:span></text:p>
        <text:p text:style-name="op_5f_txt_5f__20__3e__20_paraTag_5f_">يحدث عندما يفقد الفرد إحساسة بالمعنى في حياته، مما يؤدي إلى الملل، اللامبالاة، وأحيانا الاكتئاب والإدمان. العلاج بالمعنى يهدف إلى مساعدة الفرد على اكتشاف أو إعادة اكتشاف معنى حياته(Cloninger,2013).</text:p>
        <text:p text:style-name="P3"> <text:bookmark-end text:name="db_N7b_zB7UDKsgsWeR4Az1R5d2Dc_Nb3_2"/> <text:span text:style-name="T1"> </text:span></text:p>
        <text:h text:style-name="odTemplateText_20__3e__20_title_20__3e__20_level_20_03" text:outline-level="3"><text:bookmark-start text:name="__RefHeading___Toc576_930892455"/>رول ماي(Rollo May) والقلق الوجودي:<text:bookmark-end text:name="__RefHeading___Toc576_930892455"/></text:h>
        <text:p text:style-name="P1">   </text:p>
        <text:section text:style-name="Sect2" text:name="Section10">
          <text:p text:style-name="P1">   </text:p>
          <text:p text:style-name="sw_5f_WIntro_20__3e__20_carBeforeIntro"> <text:span text:style-name="T1"> </text:span></text:p>
          <text:p text:style-name="op_5f_txt_5f__20__3e__20_paraTag_5f_">رولو ماي كان أحد أبرز علماء النفس الوجوديين في أمريكا، حيث ركز على مفهوم القلق، الحرية، والقدر.</text:p>
          <text:p text:style-name="P2">   </text:p>
        </text:section>
        <text:p text:style-name="P2">   </text:p>
        <text:h text:style-name="odTemplateText_20__3e__20_title_20__3e__20_level_20_04" text:outline-level="4">القلق الوجودي(Existential Anxiety):</text:h>
        <text:p text:style-name="P3"> <text:bookmark-start text:name="db_N7b_m9k3EhWiUBeEc2HBtvQ8Eg_N14a_3"/> <text:span text:style-name="T1"> </text:span></text:p>
        <text:p text:style-name="spaceBeforeKeepSmall"> <text:span text:style-name="T1"> </text:span></text:p>
        <text:p text:style-name="op_5f_txt_5f__20__3e__20_paraTag_5f_">هو قلق طبيعي وصحي ينبع من وعي الإنسان بريته، مسؤوليته، ومحدودية وجوده(الموت، العزلة، اللامعنى)، هذا القلق ليس مرضيا، بل هو دافع للنمو واتخاذ قرارات أصيلة.</text:p>
        <text:h text:style-name="odTemplateText_20__3e__20_title_20__3e__20_level_20_05" text:outline-level="5">القلق العصابي(Neurotic Anxiety):</text:h>
        <text:p text:style-name="spaceBeforeKeepSmall"> <text:span text:style-name="T1"> </text:span></text:p>
        <text:p text:style-name="op_5f_txt_5f__20__3e__20_paraTag_5f_">هو قلق غير صحي ينبع من محاولة الفرد الهروب من القلق الوجودي، أو التخلي عن حريته ومسؤولياته، يؤدي إلى الجمود، فقدان الذات، والاضطرابات النفسية(Feist et al,2021).</text:p>
        <text:h text:style-name="odTemplateText_20__3e__20_title_20__3e__20_level_20_05" text:outline-level="5">القدرة والمصير(Destiny and Fate):</text:h>
        <text:p text:style-name="spaceBeforeKeepSmall"> <text:span text:style-name="T1"> </text:span></text:p>
        <text:p text:style-name="op_5f_txt_5f__20__3e__20_paraTag_5f_">يرى ماي أن الإنسان ليس حرا بشكل مطلق، بل هناك جوانب من حياته يحددها القدر( مثل الوراثة، الظروف الاجتماعية)، لكن الإنسان يظل حرا في كيفية استجابته لهذا القدر، وهذا ما يشكل مصيره (Cloninger,2013).</text:p>
        <text:p text:style-name="P3"> <text:bookmark-end text:name="db_N7b_m9k3EhWiUBeEc2HBtvQ8Eg_N14a_3"/>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11">
        <text:p text:style-name="P1">   </text:p>
        <text:p text:style-name="sw_5f_WHeaderSection_20__3e__20_pageTitle"><text:bookmark-start text:name="__RefHeading___Toc578_930892455"/>خاتمة<text:bookmark-end text:name="__RefHeading___Toc578_930892455"/></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قد قدم التيار الوجودي منظورا عميقا للشخصية، مؤكدا على أن الإنسان ليس مجرد نتائج لغرائزه أو بيئته، بل هو كائن حر مسؤول يبحث عن المعنى في وجوده. ورغم أن هذا التيار قد يفتقر إلى المنهجية التجريبية الصارمة، إلا أن مفاهيمه حول الحرية، المسؤولية، المعنى، والقلق الوجودي، قد أثرت بشكل كبير في العلاج النفسي(خاصة العلاج الوجودي) وفي الفلسفة الإنسانية، وساعدت الأفراد على مواجهة تحديات الوجود بوعي وشجاعة.</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5" style:display-name="odTemplateText &gt; title &gt; level 05" style:family="paragraph" style:parent-style-name="odTemplateText_20__3e__20__23_defaultStyle" style:next-style-name="odTemplateText_20__3e__20__23_defaultStyle" style:default-outline-level="5" style:class="text" style:master-page-name="">
      <style:paragraph-properties fo:margin-top="0.199cm" fo:margin-bottom="0.049cm" style:contextual-spacing="false" fo:text-align="end" style:justify-single-word="false" fo:keep-together="auto" fo:orphans="3" fo:widows="3" style:page-number="auto" fo:keep-with-next="always"/>
      <style:text-properties fo:color="#666699" loext:opacity="100%" fo:font-size="110%" fo:font-style="normal" fo:font-weight="bold" style:font-size-asian="85%" style:font-weight-asian="bold" style:font-size-complex="110%" style:font-weight-complex="bold"/>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txtEmp" style:family="text">
      <style:text-properties fo:color="#666699" loext:opacity="100%" fo:font-weight="bold"/>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72" text:anchor-type="paragraph" svg:width="10.64cm" svg:height="0.88cm" draw:z-index="7"><draw:text-box><text:p text:style-name="Frame_20_contents"/></draw:text-box></draw:frame><draw:frame draw:style-name="Mfr2" draw:name="drawAutoName_N375" text:anchor-type="paragraph" svg:width="1cm" svg:height="1cm" draw:z-index="12"><draw:text-box><text:p text:style-name="odTemplateText_5f_content_20__3e__20_page"><text:page-number text:select-page="current">11</text:page-number></text:p></draw:text-box></draw:frame><text:tab/><text:tab/></text:p>
      </style:footer>
      <style:footer-left>
        <text:p text:style-name="Footer"><draw:frame draw:style-name="Mfr3" draw:name="drawAutoName_N37f" text:anchor-type="paragraph" svg:width="11.95cm" svg:height="0.88cm" draw:z-index="0"><draw:text-box><text:p text:style-name="Frame_20_contents"/></draw:text-box></draw:frame><draw:frame draw:style-name="Mfr4" draw:name="drawAutoName_N382"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38d"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398" text:anchor-type="paragraph" svg:width="16cm" style:rel-width="100%" draw:z-index="0"><draw:text-box fo:min-height="1cm"><text:p text:style-name="odTemplateText_5f_content_20__3e__20_partTitleLeftP"><text:chapter text:display="name" text:outline-level="1">المنطلقات الفلسفية للتيار الوجودي:</text:chapter></text:p></draw:text-box></draw:frame><text:tab/><text:tab/></text:p>
      </style:header-left>
      <style:footer>
        <text:p text:style-name="Footer"><draw:frame draw:style-name="Mfr1" draw:name="drawAutoName_N3a3" text:anchor-type="paragraph" svg:width="10.64cm" svg:height="0.88cm" draw:z-index="0"><draw:text-box><text:p text:style-name="Frame_20_contents"/></draw:text-box></draw:frame><draw:frame draw:style-name="Mfr2" draw:name="drawAutoName_N3a6"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3b0" text:anchor-type="paragraph" svg:width="11.95cm" svg:height="0.88cm" draw:z-index="1"><draw:text-box><text:p text:style-name="Frame_20_contents"/></draw:text-box></draw:frame><draw:frame draw:style-name="Mfr4" draw:name="drawAutoName_N3b3"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3be" text:anchor-type="paragraph" svg:width="16cm" style:rel-width="100%" draw:z-index="0"><draw:text-box fo:min-height="1cm"><text:p text:style-name="odTemplateText_5f_content_20__3e__20_partTitleRightP"><text:chapter text:display="name" text:outline-level="1">المنطلقات الفلسفية للتيار الوجودي:</text:chapter></text:p></draw:text-box></draw:frame><text:tab/><text:tab/></text:p>
      </style:header>
      <style:header-left>
        <text:p text:style-name="Header"><draw:frame draw:style-name="Mfr6" draw:name="drawAutoName_N3c9"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3d4" text:anchor-type="paragraph" svg:width="10.64cm" svg:height="0.88cm" draw:z-index="0"><draw:text-box><text:p text:style-name="Frame_20_contents"/></draw:text-box></draw:frame><draw:frame draw:style-name="Mfr2" draw:name="drawAutoName_N3d7" text:anchor-type="paragraph" svg:width="1cm" svg:height="1cm" draw:z-index="0"><draw:text-box><text:p text:style-name="odTemplateText_5f_content_20__3e__20_page"><text:page-number text:select-page="current">11</text:page-number></text:p></draw:text-box></draw:frame><text:tab/><text:tab/></text:p>
      </style:footer>
      <style:footer-left>
        <text:p text:style-name="Footer"><draw:frame draw:style-name="Mfr3" draw:name="drawAutoName_N3e1" text:anchor-type="paragraph" svg:width="11.95cm" svg:height="0.88cm" draw:z-index="0"><draw:text-box><text:p text:style-name="Frame_20_contents"/></draw:text-box></draw:frame><draw:frame draw:style-name="Mfr4" draw:name="drawAutoName_N3e4"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تاسعة: التيار الوجودي في الشخصية</dc:title>
    <dc:description>بناها حل SCENARI (https://scenari.org)
- نسخة	: 9.0
- تاريخ  		: 02/06/2026
- حقوق التأليف والنشر	: بولجاج نشيدة</dc:description>
    <dc:date>2026-07-04T18:13:58.057000000</dc:date>
    <meta:editing-duration>PT28S</meta:editing-duration>
    <meta:editing-cycles>1</meta:editing-cycles>
    <meta:document-statistic meta:table-count="0" meta:image-count="1" meta:object-count="0" meta:page-count="11" meta:paragraph-count="144" meta:word-count="701" meta:character-count="4633" meta:non-whitespace-character-count="3746"/>
  </office:meta>
</office:document-meta>
</file>