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54000000300A4AD82F8D1EE58F2.jpg" manifest:media-type="image/jpe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2">
        <draw:text-box>
          <text:p text:style-name="viewPicture_20__3e__20_paragraph"><draw:frame draw:style-name="fr15" draw:name="drawAutoName_N5b" text:anchor-type="as-char" svg:width="4.02cm" svg:height="2.3cm" draw:z-index="23"><draw:image xlink:href="Pictures/100000000000054000000300A4AD82F8D1EE58F2.jpg" xlink:type="simple" xlink:show="embed" xlink:actuate="onLoad" draw:mime-type="image/jpeg"/></draw:frame></text:p>
        </draw:text-box>
      </draw:frame>
      <draw:frame draw:style-name="fr2" draw:name="drawAutoName_N4e" text:anchor-type="page" text:anchor-page-number="1" svg:x="3.15cm" svg:y="13.37cm" svg:width="5.001cm" svg:height="0.794cm" draw:z-index="21">
        <draw:text-box>
          <text:p text:style-name="op_5f_odRootM_5f_version_5f__20__3e__20_version">6.0</text:p>
        </draw:text-box>
      </draw:frame>
      <draw:frame draw:style-name="fr3" draw:name="drawAutoName_N46" text:anchor-type="page" text:anchor-page-number="1" svg:x="3.12cm" svg:y="14.319cm" svg:width="5.001cm" svg:height="0.716cm" draw:z-index="16">
        <draw:text-box>
          <text:p text:style-name="op_5f_odRootM_5f_id_5f__20__3e__20_pdgId">لطلبة السنة الثانية تخصص علم النفس العيادي</text:p>
        </draw:text-box>
      </draw:frame>
      <draw:frame draw:style-name="fr4" draw:name="drawAutoName_N3e" text:anchor-type="page" text:anchor-page-number="1" svg:x="15.131cm" svg:y="27.199cm" svg:width="5.001cm" draw:z-index="20">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5">
        <draw:text-box>
          <text:p text:style-name="Frame_20_contents"/>
        </draw:text-box>
      </draw:frame>
      <draw:frame draw:style-name="fr6" draw:name="drawAutoName_N32" text:anchor-type="page" text:anchor-page-number="1" svg:y="22.999cm" svg:width="11.564cm" draw:z-index="19">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8">
        <draw:text-box fo:min-height="3cm">
          <text:p text:style-name="Frame_20_contents"/>
        </draw:text-box>
      </draw:frame>
      <draw:frame draw:style-name="fr8" draw:name="drawAutoName_N28" text:anchor-type="page" text:anchor-page-number="1" svg:x="1.99cm" svg:y="2.619cm" svg:width="14.811cm" draw:z-index="17">
        <draw:text-box fo:min-height="2cm">
          <text:p text:style-name="odTemplateText_20__3e__20_flowTextArea_5f_title_20__3e__20_text">المحاضرة السادسة: التيار المعرفي(آرون بيك و ألبرت أليس)</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50_900831318" text:style-name="Index_20_Link" text:visited-style-name="Index_20_Link"><text:span text:style-name="odTemplateTextXxXtocXxXentry">وحدة</text:span></text:a><text:a xlink:type="simple" xlink:href="#__RefHeading___Toc650_900831318" text:style-name="Index_20_Link" text:visited-style-name="Index_20_Link"><text:span text:style-name="odTemplateTextXxXtocXxXtabStop"><text:tab/></text:span></text:a><text:a xlink:type="simple" xlink:href="#__RefHeading___Toc650_900831318" text:style-name="Index_20_Link" text:visited-style-name="Index_20_Link"><text:span text:style-name="odTemplateTextXxXtocXxXpageNumber">5</text:span></text:a></text:p>
          <text:p text:style-name="P4"><text:a xlink:type="simple" xlink:href="#__RefHeading___Toc648_900831318" text:style-name="Index_20_Link" text:visited-style-name="Index_20_Link"><text:span text:style-name="odTemplateTextXxXtocXxXentry">مقدمة</text:span></text:a><text:a xlink:type="simple" xlink:href="#__RefHeading___Toc648_900831318" text:style-name="Index_20_Link" text:visited-style-name="Index_20_Link"><text:span text:style-name="odTemplateTextXxXtocXxXtabStop"><text:tab/></text:span></text:a><text:a xlink:type="simple" xlink:href="#__RefHeading___Toc648_900831318" text:style-name="Index_20_Link" text:visited-style-name="Index_20_Link"><text:span text:style-name="odTemplateTextXxXtocXxXpageNumber">7</text:span></text:a></text:p>
          <text:p text:style-name="P4"><text:a xlink:type="simple" xlink:href="#__RefHeading___Toc646_900831318" text:style-name="Index_20_Link" text:visited-style-name="Index_20_Link"><text:span text:style-name="odTemplateTextXxXtocXxXentry">I-أولا: آرون بيك والمخططات المعرفية</text:span></text:a><text:a xlink:type="simple" xlink:href="#__RefHeading___Toc646_900831318" text:style-name="Index_20_Link" text:visited-style-name="Index_20_Link"><text:span text:style-name="odTemplateTextXxXtocXxXtabStop"><text:tab/></text:span></text:a><text:a xlink:type="simple" xlink:href="#__RefHeading___Toc646_900831318" text:style-name="Index_20_Link" text:visited-style-name="Index_20_Link"><text:span text:style-name="odTemplateTextXxXtocXxXpageNumber">9</text:span></text:a></text:p>
          <text:p text:style-name="P5"><text:a xlink:type="simple" xlink:href="#__RefHeading___Toc628_900831318" text:style-name="Index_20_Link" text:visited-style-name="Index_20_Link"><text:span text:style-name="odTemplateTextXxXtocXxXchapterNumber"><text:s/>آ. <text:s/></text:span></text:a><text:a xlink:type="simple" xlink:href="#__RefHeading___Toc628_900831318" text:style-name="Index_20_Link" text:visited-style-name="Index_20_Link"><text:span text:style-name="odTemplateTextXxXtocXxXentry">المخططات المعرفية(Cognitive Schemas):</text:span></text:a><text:a xlink:type="simple" xlink:href="#__RefHeading___Toc628_900831318" text:style-name="Index_20_Link" text:visited-style-name="Index_20_Link"><text:span text:style-name="odTemplateTextXxXtocXxXtabStop"><text:tab/></text:span></text:a><text:a xlink:type="simple" xlink:href="#__RefHeading___Toc628_900831318" text:style-name="Index_20_Link" text:visited-style-name="Index_20_Link"><text:span text:style-name="odTemplateTextXxXtocXxXpageNumber">9</text:span></text:a></text:p>
          <text:p text:style-name="P6"><text:a xlink:type="simple" xlink:href="#__RefHeading___Toc630_900831318" text:style-name="Index_20_Link" text:visited-style-name="Index_20_Link"><text:span text:style-name="odTemplateTextXxXtocXxXchapterNumber"><text:s/>1. <text:s/></text:span></text:a><text:a xlink:type="simple" xlink:href="#__RefHeading___Toc630_900831318" text:style-name="Index_20_Link" text:visited-style-name="Index_20_Link"><text:span text:style-name="odTemplateTextXxXtocXxXentry">الثالوث المعرفي(Cognitive Triad):</text:span></text:a><text:a xlink:type="simple" xlink:href="#__RefHeading___Toc630_900831318" text:style-name="Index_20_Link" text:visited-style-name="Index_20_Link"><text:span text:style-name="odTemplateTextXxXtocXxXtabStop"><text:tab/></text:span></text:a><text:a xlink:type="simple" xlink:href="#__RefHeading___Toc630_900831318" text:style-name="Index_20_Link" text:visited-style-name="Index_20_Link"><text:span text:style-name="odTemplateTextXxXtocXxXpageNumber">9</text:span></text:a></text:p>
          <text:p text:style-name="P6"><text:a xlink:type="simple" xlink:href="#__RefHeading___Toc632_900831318" text:style-name="Index_20_Link" text:visited-style-name="Index_20_Link"><text:span text:style-name="odTemplateTextXxXtocXxXchapterNumber"><text:s/>2. <text:s/></text:span></text:a><text:a xlink:type="simple" xlink:href="#__RefHeading___Toc632_900831318" text:style-name="Index_20_Link" text:visited-style-name="Index_20_Link"><text:span text:style-name="odTemplateTextXxXtocXxXentry">الأفكار التلقائية(Automatic Thoughts ):</text:span></text:a><text:a xlink:type="simple" xlink:href="#__RefHeading___Toc632_900831318" text:style-name="Index_20_Link" text:visited-style-name="Index_20_Link"><text:span text:style-name="odTemplateTextXxXtocXxXtabStop"><text:tab/></text:span></text:a><text:a xlink:type="simple" xlink:href="#__RefHeading___Toc632_900831318" text:style-name="Index_20_Link" text:visited-style-name="Index_20_Link"><text:span text:style-name="odTemplateTextXxXtocXxXpageNumber">9</text:span></text:a></text:p>
          <text:p text:style-name="P6"><text:a xlink:type="simple" xlink:href="#__RefHeading___Toc634_900831318" text:style-name="Index_20_Link" text:visited-style-name="Index_20_Link"><text:span text:style-name="odTemplateTextXxXtocXxXchapterNumber"><text:s/>3. <text:s/></text:span></text:a><text:a xlink:type="simple" xlink:href="#__RefHeading___Toc634_900831318" text:style-name="Index_20_Link" text:visited-style-name="Index_20_Link"><text:span text:style-name="odTemplateTextXxXtocXxXentry">التشوهات المعرفية(Cognitive Distortions):</text:span></text:a><text:a xlink:type="simple" xlink:href="#__RefHeading___Toc634_900831318" text:style-name="Index_20_Link" text:visited-style-name="Index_20_Link"><text:span text:style-name="odTemplateTextXxXtocXxXtabStop"><text:tab/></text:span></text:a><text:a xlink:type="simple" xlink:href="#__RefHeading___Toc634_900831318" text:style-name="Index_20_Link" text:visited-style-name="Index_20_Link"><text:span text:style-name="odTemplateTextXxXtocXxXpageNumber">9</text:span></text:a></text:p>
          <text:p text:style-name="P4"><text:a xlink:type="simple" xlink:href="#__RefHeading___Toc644_900831318" text:style-name="Index_20_Link" text:visited-style-name="Index_20_Link"><text:span text:style-name="odTemplateTextXxXtocXxXentry">II-ثانيا: ألبرت أليس والعلاج العقلاني الانفعالي السلوكي(REBT)</text:span></text:a><text:a xlink:type="simple" xlink:href="#__RefHeading___Toc644_900831318" text:style-name="Index_20_Link" text:visited-style-name="Index_20_Link"><text:span text:style-name="odTemplateTextXxXtocXxXtabStop"><text:tab/></text:span></text:a><text:a xlink:type="simple" xlink:href="#__RefHeading___Toc644_900831318" text:style-name="Index_20_Link" text:visited-style-name="Index_20_Link"><text:span text:style-name="odTemplateTextXxXtocXxXpageNumber">11</text:span></text:a></text:p>
          <text:p text:style-name="P5"><text:a xlink:type="simple" xlink:href="#__RefHeading___Toc636_900831318" text:style-name="Index_20_Link" text:visited-style-name="Index_20_Link"><text:span text:style-name="odTemplateTextXxXtocXxXchapterNumber"><text:s/>آ. <text:s/></text:span></text:a><text:a xlink:type="simple" xlink:href="#__RefHeading___Toc636_900831318" text:style-name="Index_20_Link" text:visited-style-name="Index_20_Link"><text:span text:style-name="odTemplateTextXxXtocXxXentry">نموذج(ABC):</text:span></text:a><text:a xlink:type="simple" xlink:href="#__RefHeading___Toc636_900831318" text:style-name="Index_20_Link" text:visited-style-name="Index_20_Link"><text:span text:style-name="odTemplateTextXxXtocXxXtabStop"><text:tab/></text:span></text:a><text:a xlink:type="simple" xlink:href="#__RefHeading___Toc636_900831318" text:style-name="Index_20_Link" text:visited-style-name="Index_20_Link"><text:span text:style-name="odTemplateTextXxXtocXxXpageNumber">11</text:span></text:a></text:p>
          <text:p text:style-name="P6"><text:a xlink:type="simple" xlink:href="#__RefHeading___Toc638_900831318" text:style-name="Index_20_Link" text:visited-style-name="Index_20_Link"><text:span text:style-name="odTemplateTextXxXtocXxXchapterNumber"><text:s/>1. <text:s/></text:span></text:a><text:a xlink:type="simple" xlink:href="#__RefHeading___Toc638_900831318" text:style-name="Index_20_Link" text:visited-style-name="Index_20_Link"><text:span text:style-name="odTemplateTextXxXtocXxXentry">المعتقدات العقلانية وغير العقلانية:</text:span></text:a><text:a xlink:type="simple" xlink:href="#__RefHeading___Toc638_900831318" text:style-name="Index_20_Link" text:visited-style-name="Index_20_Link"><text:span text:style-name="odTemplateTextXxXtocXxXtabStop"><text:tab/></text:span></text:a><text:a xlink:type="simple" xlink:href="#__RefHeading___Toc638_900831318" text:style-name="Index_20_Link" text:visited-style-name="Index_20_Link"><text:span text:style-name="odTemplateTextXxXtocXxXpageNumber">11</text:span></text:a></text:p>
          <text:p text:style-name="P6"><text:a xlink:type="simple" xlink:href="#__RefHeading___Toc640_900831318" text:style-name="Index_20_Link" text:visited-style-name="Index_20_Link"><text:span text:style-name="odTemplateTextXxXtocXxXchapterNumber"><text:s/>2. <text:s/></text:span></text:a><text:a xlink:type="simple" xlink:href="#__RefHeading___Toc640_900831318" text:style-name="Index_20_Link" text:visited-style-name="Index_20_Link"><text:span text:style-name="odTemplateTextXxXtocXxXentry">عملية العلاج في(REBT):</text:span></text:a><text:a xlink:type="simple" xlink:href="#__RefHeading___Toc640_900831318" text:style-name="Index_20_Link" text:visited-style-name="Index_20_Link"><text:span text:style-name="odTemplateTextXxXtocXxXtabStop"><text:tab/></text:span></text:a><text:a xlink:type="simple" xlink:href="#__RefHeading___Toc640_900831318" text:style-name="Index_20_Link" text:visited-style-name="Index_20_Link"><text:span text:style-name="odTemplateTextXxXtocXxXpageNumber">11</text:span></text:a></text:p>
          <text:p text:style-name="P4"><text:a xlink:type="simple" xlink:href="#__RefHeading___Toc642_900831318" text:style-name="Index_20_Link" text:visited-style-name="Index_20_Link"><text:span text:style-name="odTemplateTextXxXtocXxXentry">خاتمة</text:span></text:a><text:a xlink:type="simple" xlink:href="#__RefHeading___Toc642_900831318" text:style-name="Index_20_Link" text:visited-style-name="Index_20_Link"><text:span text:style-name="odTemplateTextXxXtocXxXtabStop"><text:tab/></text:span></text:a><text:a xlink:type="simple" xlink:href="#__RefHeading___Toc642_900831318"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50_900831318"/><text:span text:style-name="titreObjectifs">وحدة</text:span><text:bookmark-end text:name="__RefHeading___Toc650_90083131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سادسة:</text:p>
        <text:p text:style-name="op_5f_sTxt_5f__20__3e__20_paraTag_5f_">-          أن يوضح الطالب دور المخططات المعرفية والأفكار التلقائية عند بيك في توجيه السلوك الشخصي وتشكيله.</text:p>
        <text:p text:style-name="op_5f_sTxt_5f__20__3e__20_paraTag_5f_">-          الأهدف الإجرائية للمحاضرة السادسة:</text:p>
        <text:p text:style-name="op_5f_sTxt_5f__20__3e__20_paraTag_5f_">1.    أن يعرف الطالب المخططات المعرفية بدقة وفقا للأنموذج المعرفي لبيك.</text:p>
        <text:p text:style-name="op_5f_sTxt_5f__20__3e__20_paraTag_5f_">2.    أن يميز الطالب بين أهم التشوهات المعرفية من خلال تقديم أمثلة واقعية عليها.</text:p>
        <text:p text:style-name="op_5f_sTxt_5f__20__3e__20_paraTag_5f_">3.    أن يشرح الطالب آلية تأثير الأفكار التلقائية في توجيه السلوك وتوليد الاستجابات الانفعالية بطريقة مبسطة.</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648_900831318"/>مقدمة<text:bookmark-end text:name="__RefHeading___Toc648_90083131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شهدت فترة منتصف العشرين ظهور الثورة المعرفية في علم النفس، والتي حولت التركيز مرة أخرى إلى العمليات العقلية الداخلية، ولكن هذه المرة بمنهجية علمية صارمة، حيث يرى التيار المعرفي أن الشخصية تتشكل وتتأثر بشكل كبير بطريقة تفكير الفرد، معتقداته، تفسيراته للأحداث.</text:p>
      <text:p text:style-name="op_5f_txt_5f__20__3e__20_paraTag_5f_">وفي هذه المحاضرة سنتناول اثنين من أبرز رواد العلاج المعرفي: آرون بيك بنظريته عن المخططات المعرفية والأفكار التلقائية، وألبرت أليس عن العلاج العقلاني الانفعالي السلوكي(REBT).</text:p>
      <text:h text:style-name="odTemplateText_20__3e__20_title_20__3e__20_level_20_01" text:outline-level="1">أولا: آرون بيك والمخططات المعرفية</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646_900831318"/><text:span text:style-name="op_5f_ue_5f__20__3e__20_hidden"><text:chapter text:display="plain-number" text:outline-level="1">I</text:chapter></text:span><text:span text:style-name="op_5f_ue_5f__20__3e__20_hidden">-</text:span><text:chapter text:display="name" text:outline-level="1">أولا: آرون بيك والمخططات المعرفية</text:chapter><text:bookmark-end text:name="__RefHeading___Toc646_900831318"/></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المخططات المعرفية(Cognitive Schemas):</text:span><text:span text:style-name="XxXXxXtabStop"><text:tab/></text:span><text:span text:style-name="XxXXxXpageNumber">9</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يعد آرون بيك (Aaron Beck) مؤسس العلاج المعرفي(Cognitive Therapy)، الذي ركز على دور الأفكار والمعتقدات في الاضطرابات النفسية، خاصة الاكتئاب(Cervone&amp;Pervin,2019). والشخصية عنده تتشكل من خلال ثلاثة مستويات من التفكير وهي:</text:p>
          <text:p text:style-name="P2">   </text:p>
        </text:section>
        <text:p text:style-name="P2">   </text:p>
        <text:h text:style-name="odTemplateText_20__3e__20_title_20__3e__20_level_20_02" text:outline-level="2"><text:bookmark-start text:name="__RefHeading___Toc628_900831318"/>المخططات المعرفية(Cognitive Schemas):<text:bookmark-end text:name="__RefHeading___Toc628_900831318"/></text:h>
        <text:p text:style-name="P3"> <text:bookmark-start text:name="db_N7b_w0biXGR4rvc5rYLftMXmyc_N50_1"/> <text:span text:style-name="T1"> </text:span></text:p>
        <text:p text:style-name="spaceBeforeKeepSmall"> <text:span text:style-name="T1"> </text:span></text:p>
        <text:p text:style-name="op_5f_txt_5f__20__3e__20_paraTag_5f_">هي هياكل معرفية داخلية منظمة، تتكون من معتقدات وتوقعات حول الذات، العالم، والمستقبل. كما تتشكل هذه المخططات من التجارب المبكرة وتوجه طريقة تفسيرها للمعلومات الجديدة. إذا كانت المخططات إيجابية، تكون الشخصية مرنة، وإذا كانت سلبية مثل أنا غير محبوب تضطرب الشخصية)عبد الرحمن،2020).</text:p>
        <text:h text:style-name="odTemplateText_20__3e__20_title_20__3e__20_level_20_03" text:outline-level="3"><text:bookmark-start text:name="__RefHeading___Toc630_900831318"/>الثالوث المعرفي(Cognitive Triad):<text:bookmark-end text:name="__RefHeading___Toc630_900831318"/></text:h>
        <text:p text:style-name="spaceBeforeKeepSmall"> <text:span text:style-name="T1"> </text:span></text:p>
        <text:p text:style-name="op_5f_txt_5f__20__3e__20_paraTag_5f_">يرى بيك أن الاكتئاب ينشأ من نظرة سلبية في ثلاثة جوانب رئيسية:</text:p>
        <text:list xml:id="list2117933827" text:style-name="op_5f_txt_5f__20__3e__20_itemizedListTag_5f__20__3e__20_list">
          <text:list-item text:start-value="1">
            <text:p text:style-name="op_5f_txt_5f__20__3e__20_itemizedListTag_5f__20__3e__20_paragraph_20_level_20_1">نظرة سلبية للذات: أنا فاشل ، لا استحق الحب.</text:p>
          </text:list-item>
          <text:list-item>
            <text:p text:style-name="op_5f_txt_5f__20__3e__20_itemizedListTag_5f__20__3e__20_paragraph_20_level_20_1">نظرة سلبية للعالم/التجارب: كل شيء يسير بشكل خاطئ، لا استطيع فعل أي شيء بشكل صحيح.</text:p>
          </text:list-item>
          <text:list-item>
            <text:p text:style-name="op_5f_txt_5f__20__3e__20_itemizedListTag_5f__20__3e__20_paragraph_20_level_20_1">نظرة سلبية للمستقبل: الأمور لن تتحسن أبدا، لا يوجد أمل(Feist et al,2021).</text:p>
          </text:list-item>
        </text:list>
        <text:h text:style-name="odTemplateText_20__3e__20_title_20__3e__20_level_20_03" text:outline-level="3"><text:bookmark-start text:name="__RefHeading___Toc632_900831318"/>الأفكار التلقائية(Automatic Thoughts ):<text:bookmark-end text:name="__RefHeading___Toc632_900831318"/></text:h>
        <text:p text:style-name="spaceBeforeKeepSmall"> <text:span text:style-name="T1"> </text:span></text:p>
        <text:p text:style-name="op_5f_txt_5f__20__3e__20_paraTag_5f_">هي أفكار سريعة، لا إرادية، ودخيلة تظهر في الوعي استجابة لموقف معين، غالبا ما تكون هذه الأفكار سلبية مشوهة، وتؤدي إلى مشاعر وسلوكات غير مرغوبة)عبد الرحمن،2020).</text:p>
        <text:h text:style-name="odTemplateText_20__3e__20_title_20__3e__20_level_20_03" text:outline-level="3"><text:bookmark-start text:name="__RefHeading___Toc634_900831318"/>التشوهات المعرفية(Cognitive Distortions):<text:bookmark-end text:name="__RefHeading___Toc634_900831318"/></text:h>
        <text:p text:style-name="spaceBeforeKeepSmall"> <text:span text:style-name="T1"> </text:span></text:p>
        <text:p text:style-name="op_5f_txt_5f__20__3e__20_paraTag_5f_">هي أنماط تفكير غير منطقية تؤدي إلى تفسيرات خاطئة للأحداث، ومن أمثلتها:</text:p>
        <text:list xml:id="list154557213820785" text:style-name="op_5f_txt_5f__20__3e__20_itemizedListTag_5f__20__3e__20_list">
          <text:list-item text:start-value="1">
            <text:p text:style-name="op_5f_txt_5f__20__3e__20_itemizedListTag_5f__20__3e__20_paragraph_20_level_20_1">التفكير الكلي أو العدمي(All-or-Nothing Thinking): رؤية الأمور بالأبيض والأسود.</text:p>
          </text:list-item>
          <text:list-item>
            <text:p text:style-name="op_5f_txt_5f__20__3e__20_itemizedListTag_5f__20__3e__20_paragraph_20_level_20_1">التعميم المفرط(Overgeneralization): استخلاص نتيجة عامة سلبية من حدث واحد.</text:p>
          </text:list-item>
          <text:list-item>
            <text:p text:style-name="op_5f_txt_5f__20__3e__20_itemizedListTag_5f__20__3e__20_paragraph_20_level_20_1">التصفية العقلية(Mental Filter): التركيز على الجوانب السلبية فقط وتجاهل الإيجابيات.</text:p>
          </text:list-item>
          <text:list-item>
            <text:p text:style-name="op_5f_txt_5f__20__3e__20_itemizedListTag_5f__20__3e__20_paragraph_20_level_20_1">القفز إلى الاستنتاجات(Jumping to Conclusions):استنتاج سلبي دون أدلة كافية.</text:p>
          </text:list-item>
          <text:list-item>
            <text:p text:style-name="op_5f_txt_5f__20__3e__20_itemizedListTag_5f__20__3e__20_paragraph_20_level_20_1"><text:soft-page-break/>التهويل والتهوين(Catastrophizing and Minimization):تضخيم السلبيات وتقليل الإيجابيات(Cervone&amp;Pervin,2019).</text:p>
          </text:list-item>
        </text:list>
        <text:p text:style-name="op_5f_txt_5f__20__3e__20_paraTag_5f_"><text:span text:style-name="txtEmp">رؤية بيك: الشخصية ليست قدرا بل هي نتاج الطريقة التي يعالج بها الفرد المعلومات، الاضطراب الشخصي يحدث بسبب التشوهات المعرفية(مثل التعميم المفرط أو القفز إلى الاستنتاج).</text:span></text:p>
        <text:p text:style-name="P3"> <text:bookmark-end text:name="db_N7b_w0biXGR4rvc5rYLftMXmyc_N50_1"/> <text:span text:style-name="T1"> </text:span></text:p>
        <text:p text:style-name="P2">   </text:p>
      </text:section>
      <text:p text:style-name="P2">   </text:p>
      <text:h text:style-name="odTemplateText_20__3e__20_title_20__3e__20_level_20_01" text:outline-level="1">ثانيا: ألبرت أليس والعلاج العقلاني الانفعالي السلوكي(REBT)</text:h>
      <text:p text:style-name="sw_5f_WHeaderSection_20__3e__20_breakNewSection"> <text:span text:style-name="T1"> </text:span></text:p>
      <text:p text:style-name="P1">   </text:p>
      <text:section text:style-name="Sect1" text:name="Section9">
        <text:p text:style-name="P1">   </text:p>
        <text:p text:style-name="sw_5f_WHeaderSection_20__3e__20_pageTitle"><text:bookmark-start text:name="__RefHeading___Toc644_900831318"/><text:span text:style-name="op_5f_ue_5f__20__3e__20_hidden"><text:chapter text:display="plain-number" text:outline-level="1">II</text:chapter></text:span><text:span text:style-name="op_5f_ue_5f__20__3e__20_hidden">-</text:span><text:chapter text:display="name" text:outline-level="1">ثانيا: ألبرت أليس والعلاج العقلاني الانفعالي السلوكي(REBT)</text:chapter><text:bookmark-end text:name="__RefHeading___Toc644_900831318"/></text:p>
        <text:p text:style-name="sw_5f_WHeaderSection_20__3e__20_pageId"><text:chapter text:display="plain-number" text:outline-level="1">II</text:chapter></text:p>
        <text:p text:style-name="P2">   </text:p>
      </text:section>
      <text:p text:style-name="P2">   </text:p>
      <text:p text:style-name="sw_5f_WHeaderSection_20__3e__20_spaceAfter"> <text:span text:style-name="T1"> </text:span></text:p>
      <text:p text:style-name="P1">   </text:p>
      <text:section text:style-name="Sect4" text:name="Section10">
        <text:p text:style-name="P1">   </text:p>
        <text:table-of-content text:style-name="Sect5" text:protected="true" text:name="Table des matières3">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نموذج(ABC):</text:span><text:span text:style-name="XxXXxXtabStop"><text:tab/></text:span><text:span text:style-name="XxXXxXpageNumber">11</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12">
        <text:p text:style-name="P1">   </text:p>
        <text:p text:style-name="P1">   </text:p>
        <text:section text:style-name="Sect2" text:name="Section13">
          <text:p text:style-name="P1">   </text:p>
          <text:p text:style-name="sw_5f_WIntro_20__3e__20_carBeforeIntro"> <text:span text:style-name="T1"> </text:span></text:p>
          <text:p text:style-name="op_5f_txt_5f__20__3e__20_paraTag_5f_">ألبرت اليس (Allbet Ellis,1962) طور العلاج العقلاني الانفعالي السلوكي، الذي يؤكد أن الاضطرابات الانفعالية لا تنبع من الأحداث نفسها، بل من تفسيراتها غير العقلانية لتلك الأحداث(Feist et al,2021).</text:p>
          <text:p text:style-name="P2">   </text:p>
        </text:section>
        <text:p text:style-name="P2">   </text:p>
        <text:h text:style-name="odTemplateText_20__3e__20_title_20__3e__20_level_20_02" text:outline-level="2"><text:bookmark-start text:name="__RefHeading___Toc636_900831318"/>نموذج(ABC):<text:bookmark-end text:name="__RefHeading___Toc636_900831318"/></text:h>
        <text:p text:style-name="P3"> <text:bookmark-start text:name="db_N7b_etlkDouOK9VU6NFLpEwnd_N131_2"/> <text:span text:style-name="T1"> </text:span></text:p>
        <text:p text:style-name="spaceBeforeKeepSmall"> <text:span text:style-name="T1"> </text:span></text:p>
        <text:p text:style-name="op_5f_txt_5f__20__3e__20_paraTag_5f_">يستخدم ألبرت أليس نموذج (ABC) لشرح كيفية نشوء الاضطرابات الانفعالية:</text:p>
        <text:list xml:id="list154557434305480" text:style-name="op_5f_txt_5f__20__3e__20_itemizedListTag_5f__20__3e__20_list">
          <text:list-item text:start-value="1">
            <text:p text:style-name="op_5f_txt_5f__20__3e__20_itemizedListTag_5f__20__3e__20_paragraph_20_level_20_1">A )Activating Event): الحدث المنشط أو الموقف الذي يواجهه الفرد.</text:p>
          </text:list-item>
          <text:list-item>
            <text:p text:style-name="op_5f_txt_5f__20__3e__20_itemizedListTag_5f__20__3e__20_paragraph_20_level_20_1">B)Beliefs): المعتقدات التي يمتلكها الفرد حول الحدث( وهي الأهم).</text:p>
          </text:list-item>
          <text:list-item>
            <text:p text:style-name="op_5f_txt_5f__20__3e__20_itemizedListTag_5f__20__3e__20_paragraph_20_level_20_1">C)Consequences): النتائج الانفعالية والسلوكية التي تترتب على المعتقدات (Cervone&amp;Pervin,2019).</text:p>
          </text:list-item>
        </text:list>
        <text:h text:style-name="odTemplateText_20__3e__20_title_20__3e__20_level_20_03" text:outline-level="3"><text:bookmark-start text:name="__RefHeading___Toc638_900831318"/>المعتقدات العقلانية وغير العقلانية:<text:bookmark-end text:name="__RefHeading___Toc638_900831318"/></text:h>
        <text:p text:style-name="spaceBeforeKeepSmall"> <text:span text:style-name="T1"> </text:span></text:p>
        <text:list xml:id="list154556340463704" text:style-name="op_5f_txt_5f__20__3e__20_itemizedListTag_5f__20__3e__20_list">
          <text:list-item text:start-value="1">
            <text:p text:style-name="op_5f_txt_5f__20__3e__20_itemizedListTag_5f__20__3e__20_paragraph_20_level_20_1">المعتقدات العقلانية:مرنة، واقعية، وتساعد على تحقيق الأهداف(مثل: أفضل أن انجح، لكن إذا فشلت، سأتعلم من أخطائي).</text:p>
          </text:list-item>
          <text:list-item>
            <text:p text:style-name="op_5f_txt_5f__20__3e__20_itemizedListTag_5f__20__3e__20_paragraph_20_level_20_1">المعتقدات غير العقلانية:جامدة، غير واقعية، وتعيق تحقيق الأهداف( مثل: يجب أن انجح دائما، وإلا فأنا فاشل تماما)(عبد الرحمن،2020).</text:p>
          </text:list-item>
        </text:list>
        <text:h text:style-name="odTemplateText_20__3e__20_title_20__3e__20_level_20_03" text:outline-level="3"><text:bookmark-start text:name="__RefHeading___Toc640_900831318"/>عملية العلاج في(REBT):<text:bookmark-end text:name="__RefHeading___Toc640_900831318"/></text:h>
        <text:p text:style-name="spaceBeforeKeepSmall"> <text:span text:style-name="T1"> </text:span></text:p>
        <text:p text:style-name="op_5f_txt_5f__20__3e__20_paraTag_5f_">يركز العلاج على تحدي المعتقدات غير العقلانية واستبدالها بمعتقدات عقلانية جديدة، مما يؤدي إلى نتائج انفعالية وسلوكية صحية(Cervone&amp;Pervin,2019).</text:p>
        <text:p text:style-name="op_5f_txt_5f__20__3e__20_paraTag_5f_"><text:span text:style-name="txtEmp">رؤية أليس: تتشكل الشخصية المضطربة بسبب المتقدات غير العقلانية التي تعتمد على المطالبة الحتمية(يجب، ينبغي، يلزم). بينما الشخصية السوية هي التي تتبنى التفضيلات بدلا من الحتميات.</text:span></text:p>
        <text:p text:style-name="P3"> <text:bookmark-end text:name="db_N7b_etlkDouOK9VU6NFLpEwnd_N131_2"/>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4">
        <text:p text:style-name="P1">   </text:p>
        <text:p text:style-name="sw_5f_WHeaderSection_20__3e__20_pageTitle"><text:bookmark-start text:name="__RefHeading___Toc642_900831318"/>خاتمة<text:bookmark-end text:name="__RefHeading___Toc642_900831318"/></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أحدث التيار المعرفي نقلة نوعية في فهمنا للشخصية والاضطرابات النفسية، مؤكد على أن ما نفكر فيه يلعب دورا حاسما في كيف نشعر ونتصرف. قدم بيك وألس أدوات علاجية فعالة أثبتت نجاحها في التعامل مع مجموعة واسعة من المشكلات النفسية، وأصبحت العلاجات المعرفية والسلوكية المعرفية من أكثر العلاجات شيوعا وفعالية في علم النفس العيادي الحديث.</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txtEmp" style:family="text">
      <style:text-properties fo:color="#666699" loext:opacity="100%" fo:font-weight="bold"/>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3f8" text:anchor-type="paragraph" svg:width="10.64cm" svg:height="0.88cm" draw:z-index="8"><draw:text-box><text:p text:style-name="Frame_20_contents"/></draw:text-box></draw:frame><draw:frame draw:style-name="Mfr2" draw:name="drawAutoName_N3fb" text:anchor-type="paragraph" svg:width="1cm" svg:height="1cm" draw:z-index="14"><draw:text-box><text:p text:style-name="odTemplateText_5f_content_20__3e__20_page"><text:page-number text:select-page="current">13</text:page-number></text:p></draw:text-box></draw:frame><text:tab/><text:tab/></text:p>
      </style:footer>
      <style:footer-left>
        <text:p text:style-name="Footer"><draw:frame draw:style-name="Mfr3" draw:name="drawAutoName_N405" text:anchor-type="paragraph" svg:width="11.95cm" svg:height="0.88cm" draw:z-index="0"><draw:text-box><text:p text:style-name="Frame_20_contents"/></draw:text-box></draw:frame><draw:frame draw:style-name="Mfr4" draw:name="drawAutoName_N408"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413"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1e" text:anchor-type="paragraph" svg:width="16cm" style:rel-width="100%" draw:z-index="0"><draw:text-box fo:min-height="1cm"><text:p text:style-name="odTemplateText_5f_content_20__3e__20_partTitleLeftP"><text:chapter text:display="name" text:outline-level="1">أولا: آرون بيك والمخططات المعرفية</text:chapter></text:p></draw:text-box></draw:frame><text:tab/><text:tab/></text:p>
      </style:header-left>
      <style:footer>
        <text:p text:style-name="Footer"><draw:frame draw:style-name="Mfr1" draw:name="drawAutoName_N429" text:anchor-type="paragraph" svg:width="10.64cm" svg:height="0.88cm" draw:z-index="0"><draw:text-box><text:p text:style-name="Frame_20_contents"/></draw:text-box></draw:frame><draw:frame draw:style-name="Mfr2" draw:name="drawAutoName_N42c"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36" text:anchor-type="paragraph" svg:width="11.95cm" svg:height="0.88cm" draw:z-index="1"><draw:text-box><text:p text:style-name="Frame_20_contents"/></draw:text-box></draw:frame><draw:frame draw:style-name="Mfr4" draw:name="drawAutoName_N439"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44"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4f"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5a" text:anchor-type="paragraph" svg:width="10.64cm" svg:height="0.88cm" draw:z-index="0"><draw:text-box><text:p text:style-name="Frame_20_contents"/></draw:text-box></draw:frame><draw:frame draw:style-name="Mfr2" draw:name="drawAutoName_N45d"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67" text:anchor-type="paragraph" svg:width="11.95cm" svg:height="0.88cm" draw:z-index="0"><draw:text-box><text:p text:style-name="Frame_20_contents"/></draw:text-box></draw:frame><draw:frame draw:style-name="Mfr4" draw:name="drawAutoName_N46a"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سادسة: التيار المعرفي(آرون بيك و ألبرت أليس)</dc:title>
    <dc:description>بناها حل SCENARI (https://scenari.org)
- نسخة	: 6.0
- تاريخ  		: 02/06/2026
- حقوق التأليف والنشر	: بولجاج نشيدة</dc:description>
    <dc:date>2026-07-02T15:46:36.393000000</dc:date>
    <meta:editing-duration>PT41S</meta:editing-duration>
    <meta:editing-cycles>1</meta:editing-cycles>
    <meta:document-statistic meta:table-count="0" meta:image-count="1" meta:object-count="0" meta:page-count="13" meta:paragraph-count="164" meta:word-count="704" meta:character-count="4990" meta:non-whitespace-character-count="4083"/>
  </office:meta>
</office:document-meta>
</file>