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text/xml"/>
  <manifest:file-entry manifest:full-path="Configurations2/scData.xml" manifest:media-type="text/xml"/>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00000000001000003E8F0322B79486A52FC.png" manifest:media-type="image/png"/>
  <manifest:file-entry manifest:full-path="Pictures/100000000000076200000076ABE64EE0385D1777.jpg" manifest:media-type="image/jpeg"/>
  <manifest:file-entry manifest:full-path="Pictures/1000000000000762000000769B6FEADC71E987D6.jpg" manifest:media-type="image/jpeg"/>
  <manifest:file-entry manifest:full-path="Pictures/10000000000004D8000000010A3FD329A9AD44EC.jpg" manifest:media-type="image/jpeg"/>
  <manifest:file-entry manifest:full-path="Pictures/10000000000000B700000113657956E489B85320.jpg" manifest:media-type="image/jpeg"/>
  <manifest:file-entry manifest:full-path="Pictures/100000000000048400000488EAB8D55B45344579.jpg" manifest:media-type="image/jpeg"/>
  <manifest:file-entry manifest:full-path="Pictures/1000000000000443000005AE4BF1A02E8680C4FC.jpg" manifest:media-type="image/jpeg"/>
  <manifest:file-entry manifest:full-path="Pictures/100000000000032000000336B576A03E9D208304.jpg" manifest:media-type="image/jpeg"/>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Arial1" svg:font-family="Arial" style:font-adornments="Gras" style:font-family-generic="swiss" style:font-pitch="variable"/>
    <style:font-face style:name="Liberation Serif" svg:font-family="'Liberation Serif'" style:font-family-generic="roman" style:font-pitch="variable"/>
    <style:font-face style:name="Segoe UI" svg:font-family="'Segoe UI'" style:font-family-generic="system" style:font-pitch="variable"/>
    <style:font-face style:name="StarSymbol" svg:font-family="StarSymbol" style:font-charset="x-symbol"/>
    <style:font-face style:name="Tahoma" svg:font-family="Tahoma" style:font-family-generic="system" style:font-pitch="variable"/>
    <style:font-face style:name="Verdana" svg:font-family="Verdana" style:font-adornments="Gras" style:font-family-generic="swiss" style:font-pitch="variable"/>
    <style:font-face style:name="Verdana1" svg:font-family="Verdana" style:font-adornments="Normal" style:font-family-generic="swiss" style:font-pitch="variable"/>
    <style:font-face style:name="Wingdings" svg:font-family="Wingdings" style:font-adornments="Normal" style:font-pitch="variable" style:font-charset="x-symbol"/>
  </office:font-face-decls>
  <office:automatic-styles>
    <style:style style:name="P1" style:family="paragraph" style:parent-style-name="Standard">
      <style:paragraph-properties fo:keep-together="always" fo:keep-with-next="always"/>
      <style:text-properties fo:color="#ffffff" loext:opacity="100%" style:font-name="Arial" fo:font-size="1pt"/>
    </style:style>
    <style:style style:name="P2" style:family="paragraph" style:parent-style-name="Standard">
      <style:text-properties fo:color="#ffffff" loext:opacity="100%" style:font-name="Arial" fo:font-size="1pt"/>
    </style:style>
    <style:style style:name="P3" style:family="paragraph" style:parent-style-name="Standard">
      <style:paragraph-properties fo:keep-together="always" fo:keep-with-next="always"/>
      <style:text-properties fo:color="#c0c0c0" loext:opacity="100%" fo:font-size="8pt" fo:font-style="italic" fo:font-weight="normal" text:display="none"/>
    </style:style>
    <style:style style:name="P4" style:family="paragraph" style:parent-style-name="odTemplateText_20__3e__20_tableOfContents_5f_toc_20__3e__20_title_20_level_20_01">
      <style:paragraph-properties>
        <style:tab-stops>
          <style:tab-stop style:position="16.501cm" style:type="right"/>
        </style:tab-stops>
      </style:paragraph-properties>
    </style:style>
    <style:style style:name="P5" style:family="paragraph" style:parent-style-name="odTemplateText_20__3e__20_tableOfContents_5f_toc_20__3e__20_title_20_level_20_02">
      <style:paragraph-properties>
        <style:tab-stops>
          <style:tab-stop style:position="15.501cm" style:type="right" style:leader-style="dotted" style:leader-text="."/>
        </style:tab-stops>
      </style:paragraph-properties>
    </style:style>
    <style:style style:name="P6" style:family="paragraph" style:parent-style-name="odTemplateText_20__3e__20_tableOfContents_5f_toc_20__3e__20_title_20_level_20_03">
      <style:paragraph-properties>
        <style:tab-stops>
          <style:tab-stop style:position="14.501cm" style:type="right" style:leader-style="dotted" style:leader-text="."/>
        </style:tab-stops>
      </style:paragraph-properties>
    </style:style>
    <style:style style:name="P7" style:family="paragraph" style:parent-style-name="op_5f_ue_5f__20__3e__20_subSectionTitleList_20__3e__20_title_20_level_20_01">
      <style:paragraph-properties>
        <style:tab-stops>
          <style:tab-stop style:position="16.701cm" style:type="right"/>
        </style:tab-stops>
      </style:paragraph-properties>
    </style:style>
    <style:style style:name="T1" style:family="text">
      <style:text-properties fo:color="#ffffff" loext:opacity="100%" style:font-name="Arial" fo:font-size="1pt"/>
    </style:style>
    <style:style style:name="T2" style:family="text"/>
    <style:style style:name="fr1" style:family="graphic" style:parent-style-name="sw_5f_WRes_20__3e__20_res_20__3e__20_main_20_frame">
      <style:graphic-properties style:vertical-pos="middle" style:vertical-rel="baseline" loext:rel-width-rel="paragraph"/>
    </style:style>
    <style:style style:name="fr2" style:family="graphic" style:parent-style-name="odTemplateText_20__3e__20_flowArea_5f_logo_20__3e__20_frame">
      <style:graphic-properties style:vertical-pos="from-top" style:vertical-rel="page" style:horizontal-pos="from-left" style:horizontal-rel="page"/>
    </style:style>
    <style:style style:name="fr3" style:family="graphic" style:parent-style-name="odTemplateText_20__3e__20_flowArea_5f_version_20__3e__20_frame">
      <style:graphic-properties style:vertical-pos="from-top" style:vertical-rel="page" style:horizontal-pos="from-left" style:horizontal-rel="page"/>
    </style:style>
    <style:style style:name="fr4" style:family="graphic" style:parent-style-name="odTemplateText_20__3e__20_flowArea_5f_id_20__3e__20_frame">
      <style:graphic-properties style:vertical-pos="from-top" style:vertical-rel="page" style:horizontal-pos="from-left" style:horizontal-rel="page"/>
    </style:style>
    <style:style style:name="fr5" style:family="graphic" style:parent-style-name="odTemplateText_20__3e__20_flowArea_5f_date_20__3e__20_frame">
      <style:graphic-properties style:vertical-pos="from-top" style:vertical-rel="page" style:horizontal-pos="from-left" style:horizontal-rel="page"/>
    </style:style>
    <style:style style:name="fr6" style:family="graphic" style:parent-style-name="odTemplateText_20__3e__20_flowArea_5f_coll_20__3e__20_frame">
      <style:graphic-properties style:vertical-pos="from-top" style:vertical-rel="page" style:horizontal-pos="from-left" style:horizontal-rel="page"/>
    </style:style>
    <style:style style:name="fr7" style:family="graphic" style:parent-style-name="odTemplateText_20__3e__20_flowArea_5f_author_20__3e__20_frame">
      <style:graphic-properties style:vertical-pos="from-top" style:vertical-rel="page" style:horizontal-pos="center" style:horizontal-rel="page"/>
    </style:style>
    <style:style style:name="fr8" style:family="graphic" style:parent-style-name="odTemplateText_20__3e__20_flowArea_5f_licence_20__3e__20_frame">
      <style:graphic-properties style:vertical-pos="from-top" style:vertical-rel="page" style:horizontal-pos="from-left" style:horizontal-rel="page"/>
    </style:style>
    <style:style style:name="fr9" style:family="graphic" style:parent-style-name="odTemplateText_20__3e__20_flowTextArea_5f_title_20__3e__20_frame">
      <style:graphic-properties style:vertical-pos="from-top" style:vertical-rel="page" style:horizontal-pos="from-left" style:horizontal-rel="page"/>
    </style:style>
    <style:style style:name="fr10" style:family="graphic" style:parent-style-name="odTemplateText_20__3e__20_area_5f_pageL_20__3e__20_frame">
      <style:graphic-properties style:horizontal-pos="left" style:horizontal-rel="page-content" style:flow-with-text="true"/>
    </style:style>
    <style:style style:name="fr11" style:family="graphic" style:parent-style-name="odTemplateText_20__3e__20_area_5f_cpyL_20__3e__20_frame">
      <style:graphic-properties style:vertical-pos="top" style:vertical-rel="page-content" style:horizontal-pos="right" style:horizontal-rel="page-content" style:flow-with-text="true"/>
    </style:style>
    <style:style style:name="fr12" style:family="graphic" style:parent-style-name="odTemplateText_20__3e__20_area_5f_pageR_20__3e__20_frame">
      <style:graphic-properties style:vertical-pos="top" style:vertical-rel="paragraph-content" style:horizontal-pos="right" style:horizontal-rel="page-content"/>
    </style:style>
    <style:style style:name="fr13" style:family="graphic" style:parent-style-name="odTemplateText_20__3e__20_area_5f_cpyR_20__3e__20_frame">
      <style:graphic-properties style:vertical-pos="top" style:vertical-rel="page-content" style:horizontal-pos="left" style:horizontal-rel="page-content" style:flow-with-text="true"/>
    </style:style>
    <style:style style:name="fr14" style:family="graphic" style:parent-style-name="odTemplateText_5f_content_20__3e__20_partTitleLeft_20__3e__20_frame">
      <style:graphic-properties style:vertical-pos="top" style:vertical-rel="paragraph-content" style:horizontal-pos="left" style:horizontal-rel="paragraph" style:flow-with-text="false" loext:rel-width-rel="paragraph"/>
    </style:style>
    <style:style style:name="fr15" style:family="graphic" style:parent-style-name="odTemplateText_5f_content_20__3e__20_partTitleRight_20__3e__20_frame">
      <style:graphic-properties style:vertical-pos="top" style:vertical-rel="paragraph-content" style:horizontal-pos="left" style:horizontal-rel="paragraph" style:flow-with-text="false" loext:rel-width-rel="paragraph"/>
    </style:style>
    <style:style style:name="fr16" style:family="graphic" style:parent-style-name="viewPicture">
      <style:graphic-properties style:vertical-pos="top" style:vertical-rel="baseline" style:horizontal-pos="center" style:horizontal-rel="paragraph" style:mirror="none" fo:clip="rect(0cm, 0cm, 0cm, 0cm)" draw:luminance="0%" draw:contrast="0%" draw:red="0%" draw:green="0%" draw:blue="0%" draw:gamma="100%" draw:color-inversion="false" draw:image-opacity="100%" draw:color-mode="standard" style:flow-with-text="false"/>
    </style:style>
    <style:style style:name="Sect1" style:family="section">
      <style:section-properties text:dont-balance-text-columns="true" style:editable="false">
        <style:columns fo:column-count="2">
          <style:column style:rel-width="7180*" fo:start-indent="0cm" fo:end-indent="0cm"/>
          <style:column style:rel-width="2455*" fo:start-indent="0cm" fo:end-indent="0cm"/>
        </style:columns>
      </style:section-properties>
    </style:style>
    <style:style style:name="Sect2" style:family="section">
      <style:section-properties style:editable="false">
        <style:columns fo:column-count="1" fo:column-gap="0cm"/>
      </style:section-properties>
    </style:style>
    <style:style style:name="Sect3" style:family="section">
      <style:section-properties fo:background-color="#f5f5ff" fo:margin-left="2cm" fo:margin-right="2cm" style:editable="false">
        <style:columns fo:column-count="1" fo:column-gap="0cm"/>
        <style:background-image/>
      </style:section-properties>
    </style:style>
    <style:style style:name="Sect4" style:family="section">
      <style:section-properties fo:background-color="transparent" fo:margin-left="6.001cm" fo:margin-right="0cm" style:editable="false">
        <style:columns fo:column-count="1" fo:column-gap="0cm"/>
        <style:background-image/>
      </style:section-properties>
    </style:style>
    <style:style style:name="Sect5" style:family="section">
      <style:section-properties fo:background-color="transparent" style:editable="false">
        <style:columns fo:column-count="1" fo:column-gap="0cm"/>
        <style:background-image xlink:href="Pictures/10000000000004D8000000010A3FD329A9AD44EC.jpg" xlink:type="simple" xlink:actuate="onLoad" style:repeat="stretch"/>
      </style:section-properties>
    </style:style>
    <style:style style:name="Sect6" style:family="section">
      <style:section-properties fo:margin-left="1.499cm" fo:margin-right="0cm" style:editable="false">
        <style:columns fo:column-count="1" fo:column-gap="0cm"/>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 text:display-outline-level="0" text:name="tab"/>
        <text:sequence-decl text:display-outline-level="0" text:name="simplecap"/>
        <text:sequence-decl text:display-outline-level="0" text:name="img"/>
        <text:sequence-decl text:display-outline-level="0" text:name="math"/>
        <text:sequence-decl text:display-outline-level="0" text:name="graph"/>
        <text:sequence-decl text:display-outline-level="0" text:name="anim"/>
        <text:sequence-decl text:display-outline-level="0" text:name="doc"/>
      </text:sequence-decls>
      <draw:frame draw:style-name="fr2" draw:name="drawAutoName_N56" text:anchor-type="page" text:anchor-page-number="1" svg:x="8.541cm" svg:y="13.36cm" svg:width="11.123cm" svg:height="7.918cm" draw:z-index="31">
        <draw:text-box>
          <text:p text:style-name="viewPicture_20__3e__20_paragraph"><draw:frame draw:style-name="fr16" draw:name="drawAutoName_N5b" text:anchor-type="as-char" svg:width="4.2cm" svg:height="6.32cm" draw:z-index="32"><draw:image xlink:href="Pictures/10000000000000B700000113657956E489B85320.jpg" xlink:type="simple" xlink:show="embed" xlink:actuate="onLoad" draw:mime-type="image/jpeg"/></draw:frame></text:p>
        </draw:text-box>
      </draw:frame>
      <draw:frame draw:style-name="fr3" draw:name="drawAutoName_N4e" text:anchor-type="page" text:anchor-page-number="1" svg:x="3.15cm" svg:y="13.37cm" svg:width="5.001cm" svg:height="0.794cm" draw:z-index="30">
        <draw:text-box>
          <text:p text:style-name="op_5f_odRootM_5f_version_5f__20__3e__20_version">4.0</text:p>
        </draw:text-box>
      </draw:frame>
      <draw:frame draw:style-name="fr4" draw:name="drawAutoName_N46" text:anchor-type="page" text:anchor-page-number="1" svg:x="3.12cm" svg:y="14.319cm" svg:width="5.001cm" svg:height="0.716cm" draw:z-index="25">
        <draw:text-box>
          <text:p text:style-name="op_5f_odRootM_5f_id_5f__20__3e__20_pdgId">لطلبة السنة الثانية تخصص علم النفس العيادي</text:p>
        </draw:text-box>
      </draw:frame>
      <draw:frame draw:style-name="fr5" draw:name="drawAutoName_N3e" text:anchor-type="page" text:anchor-page-number="1" svg:x="15.131cm" svg:y="27.199cm" svg:width="5.001cm" draw:z-index="29">
        <draw:text-box fo:min-height="3cm">
          <text:p text:style-name="op_5f_odRootM_5f_date_5f__20__3e__20_pdgDate">02/06/2026</text:p>
        </draw:text-box>
      </draw:frame>
      <draw:frame draw:style-name="fr6" draw:name="drawAutoName_N3a" text:anchor-type="page" text:anchor-page-number="1" svg:x="17.459cm" svg:y="0cm" svg:width="2.15cm" svg:height="12.864cm" draw:z-index="24">
        <draw:text-box>
          <text:p text:style-name="Frame_20_contents"/>
        </draw:text-box>
      </draw:frame>
      <draw:frame draw:style-name="fr7" draw:name="drawAutoName_N32" text:anchor-type="page" text:anchor-page-number="1" svg:y="22.999cm" svg:width="11.564cm" draw:z-index="28">
        <draw:text-box fo:min-height="3cm">
          <text:p text:style-name="op_5f_sTxt_5f_authPdg_5f__20__3e__20_paraTag_5f_">بولجاج نشيدة</text:p>
        </draw:text-box>
      </draw:frame>
      <draw:frame draw:style-name="fr8" draw:name="drawAutoName_N2e" text:anchor-type="page" text:anchor-page-number="1" svg:x="0.771cm" svg:y="27.229cm" svg:width="10.747cm" draw:z-index="27">
        <draw:text-box fo:min-height="3cm">
          <text:p text:style-name="Frame_20_contents"/>
        </draw:text-box>
      </draw:frame>
      <draw:frame draw:style-name="fr9" draw:name="drawAutoName_N28" text:anchor-type="page" text:anchor-page-number="1" svg:x="1.99cm" svg:y="2.619cm" svg:width="14.811cm" draw:z-index="26">
        <draw:text-box fo:min-height="2cm">
          <text:p text:style-name="odTemplateText_20__3e__20_flowTextArea_5f_title_20__3e__20_text">المحاضرة الرابعة: التيار الإنساني( ماسلو، روجرز )</text:p>
        </draw:text-box>
      </draw:frame>
      <text:p text:style-name="odTemplateText_5f_content_20__3e__20__23_main_20__3e__20_paragraph"> <text:span text:style-name="T1"> </text:span></text:p>
      <text:p text:style-name="Standard"/>
      <text:p text:style-name="P1"/>
      <text:p text:style-name="P1"/>
      <text:p text:style-name="P1"/>
      <text:p text:style-name="P1"/>
      <text:p text:style-name="P1"/>
      <text:p text:style-name="P1"/>
      <text:p text:style-name="P1"/>
      <text:p text:style-name="sw_5f_WHeaderSection_20__3e__20_breakNewSection"> <text:span text:style-name="T1"> </text:span></text:p>
      <text:p text:style-name="P1">   </text:p>
      <text:section text:style-name="Sect1" text:name="Section">
        <text:p text:style-name="P1">   </text:p>
        <text:p text:style-name="sw_5f_WHeaderSection_20__3e__20_pageTitleNoTdm">قائمة المحتويات</text:p>
        <text:p text:style-name="sw_5f_WHeaderSection_20__3e__20_pageId"> <text:span text:style-name="T1"> </text:span></text:p>
        <text:p text:style-name="P2">   </text:p>
      </text:section>
      <text:p text:style-name="P2">   </text:p>
      <text:p text:style-name="sw_5f_WHeaderSection_20__3e__20_spaceAfter"> <text:span text:style-name="T1"> </text:span></text:p>
      <text:table-of-content text:style-name="Sect2" text:protected="true" text:name="Table des matières1">
        <text:table-of-content-source text:outline-level="3" text:use-index-source-styles="true">
          <text:index-title-template text:style-name="odTemplateText_20__3e__20_tableOfContents_5f_toc_20__3e__20_main_20_title"/>
          <text:table-of-content-entry-template text:outline-level="1" text:style-name="odTemplateText_20__3e__20_tableOfContents_5f_toc_20__3e__20_title_20_level_20_01">
            <text:index-entry-link-start text:style-name="Index_20_Link"/>
            <text:index-entry-chapter text:style-name="odTemplateTextXxXtocXxXchapterNumber"/>
            <text:index-entry-text text:style-name="odTemplateTextXxXtocXxXentry"/>
            <text:index-entry-tab-stop text:style-name="odTemplateTextXxXtocXxXtabStop" style:type="right" style:leader-char=" "/>
            <text:index-entry-link-end/>
            <text:index-entry-page-number text:style-name="odTemplateTextXxXtocXxXpageNumber"/>
          </text:table-of-content-entry-template>
          <text:table-of-content-entry-template text:outline-level="2" text:style-name="odTemplateText_20__3e__20_tableOfContents_5f_toc_20__3e__20_title_20_level_20_02">
            <text:index-entry-link-start text:style-name="Index_20_Link"/>
            <text:index-entry-chapter text:style-name="odTemplateTextXxXtocXxXchapterNumber"/>
            <text:index-entry-text text:style-name="odTemplateTextXxXtocXxXentry"/>
            <text:index-entry-tab-stop text:style-name="odTemplateTextXxXtocXxXtabStop" style:type="right" style:leader-char="."/>
            <text:index-entry-link-end/>
            <text:index-entry-page-number text:style-name="odTemplateTextXxXtocXxXpageNumber"/>
          </text:table-of-content-entry-template>
          <text:table-of-content-entry-template text:outline-level="3" text:style-name="odTemplateText_20__3e__20_tableOfContents_5f_toc_20__3e__20_title_20_level_20_03">
            <text:index-entry-link-start text:style-name="Index_20_Link"/>
            <text:index-entry-chapter text:style-name="odTemplateTextXxXtocXxXchapterNumber"/>
            <text:index-entry-text text:style-name="odTemplateTextXxXtocXxXentry"/>
            <text:index-entry-tab-stop text:style-name="odTemplateTextXxXtocXxXtabStop" style:type="right" style:leader-char="."/>
            <text:index-entry-link-end/>
            <text:index-entry-page-number text:style-name="odTemplateTextXxXtocXxXpageNumber"/>
          </text:table-of-content-entry-template>
          <text:table-of-content-entry-template text:outline-level="4" text:style-name="odTemplateText_20__3e__20_tableOfContents_5f_toc_20__3e__20_title_20_level_20_04">
            <text:index-entry-link-start text:style-name="Index_20_Link"/>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5" text:style-name="odTemplateText_20__3e__20_tableOfContents_5f_toc_20__3e__20_title_20_level_20_05">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6" text:style-name="odTemplateText_20__3e__20_tableOfContents_5f_toc_20__3e__20_title_20_level_20_06">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7" text:style-name="odTemplateText_20__3e__20_tableOfContents_5f_toc_20__3e__20_title_20_level_20_07">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8" text:style-name="odTemplateText_20__3e__20_tableOfContents_5f_toc_20__3e__20_title_20_level_20_08">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9" text:style-name="odTemplateText_20__3e__20_tableOfContents_5f_toc_20__3e__20_title_20_level_20_09">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table-of-content-entry-template text:outline-level="10" text:style-name="odTemplateText_20__3e__20_tableOfContents_5f_toc_20__3e__20_title_20_level_20_10">
            <text:index-entry-chapter text:style-name="odTemplateTextXxXtocXxXchapterNumber"/>
            <text:index-entry-text text:style-name="odTemplateTextXxXtocXxXentry"/>
            <text:index-entry-tab-stop text:style-name="odTemplateTextXxXtocXxXtabStop" style:type="right" style:leader-char="."/>
            <text:index-entry-page-number text:style-name="odTemplateTextXxXtocXxXpageNumber"/>
          </text:table-of-content-entry-template>
          <text:index-source-styles text:outline-level="1">
            <text:index-source-style text:style-name="sw_5f_WHeaderSection_20__3e__20_pageTitle"/>
          </text:index-source-styles>
        </text:table-of-content-source>
        <text:index-body>
          <text:p text:style-name="P4"><text:a xlink:type="simple" xlink:href="#__RefHeading___Toc829_2893225301" text:style-name="Index_20_Link" text:visited-style-name="Index_20_Link"><text:span text:style-name="odTemplateTextXxXtocXxXentry">وحدة</text:span></text:a><text:a xlink:type="simple" xlink:href="#__RefHeading___Toc829_2893225301" text:style-name="Index_20_Link" text:visited-style-name="Index_20_Link"><text:span text:style-name="odTemplateTextXxXtocXxXtabStop"><text:tab/></text:span></text:a><text:a xlink:type="simple" xlink:href="#__RefHeading___Toc829_2893225301" text:style-name="Index_20_Link" text:visited-style-name="Index_20_Link"><text:span text:style-name="odTemplateTextXxXtocXxXpageNumber">5</text:span></text:a></text:p>
          <text:p text:style-name="P4"><text:a xlink:type="simple" xlink:href="#__RefHeading___Toc827_2893225301" text:style-name="Index_20_Link" text:visited-style-name="Index_20_Link"><text:span text:style-name="odTemplateTextXxXtocXxXentry">مقدمة</text:span></text:a><text:a xlink:type="simple" xlink:href="#__RefHeading___Toc827_2893225301" text:style-name="Index_20_Link" text:visited-style-name="Index_20_Link"><text:span text:style-name="odTemplateTextXxXtocXxXtabStop"><text:tab/></text:span></text:a><text:a xlink:type="simple" xlink:href="#__RefHeading___Toc827_2893225301" text:style-name="Index_20_Link" text:visited-style-name="Index_20_Link"><text:span text:style-name="odTemplateTextXxXtocXxXpageNumber">7</text:span></text:a></text:p>
          <text:p text:style-name="P4"><text:a xlink:type="simple" xlink:href="#__RefHeading___Toc825_2893225301" text:style-name="Index_20_Link" text:visited-style-name="Index_20_Link"><text:span text:style-name="odTemplateTextXxXtocXxXentry">I-أولا: نظرية تحقيق الذات لأبراهام ماسلو</text:span></text:a><text:a xlink:type="simple" xlink:href="#__RefHeading___Toc825_2893225301" text:style-name="Index_20_Link" text:visited-style-name="Index_20_Link"><text:span text:style-name="odTemplateTextXxXtocXxXtabStop"><text:tab/></text:span></text:a><text:a xlink:type="simple" xlink:href="#__RefHeading___Toc825_2893225301" text:style-name="Index_20_Link" text:visited-style-name="Index_20_Link"><text:span text:style-name="odTemplateTextXxXtocXxXpageNumber">9</text:span></text:a></text:p>
          <text:p text:style-name="P5"><text:a xlink:type="simple" xlink:href="#__RefHeading___Toc807_2893225301" text:style-name="Index_20_Link" text:visited-style-name="Index_20_Link"><text:span text:style-name="odTemplateTextXxXtocXxXchapterNumber"><text:s/>آ. <text:s/></text:span></text:a><text:a xlink:type="simple" xlink:href="#__RefHeading___Toc807_2893225301" text:style-name="Index_20_Link" text:visited-style-name="Index_20_Link"><text:span text:style-name="odTemplateTextXxXtocXxXentry">النشأة والبدايات:</text:span></text:a><text:a xlink:type="simple" xlink:href="#__RefHeading___Toc807_2893225301" text:style-name="Index_20_Link" text:visited-style-name="Index_20_Link"><text:span text:style-name="odTemplateTextXxXtocXxXtabStop"><text:tab/></text:span></text:a><text:a xlink:type="simple" xlink:href="#__RefHeading___Toc807_2893225301" text:style-name="Index_20_Link" text:visited-style-name="Index_20_Link"><text:span text:style-name="odTemplateTextXxXtocXxXpageNumber">10</text:span></text:a></text:p>
          <text:p text:style-name="P6"><text:a xlink:type="simple" xlink:href="#__RefHeading___Toc809_2893225301" text:style-name="Index_20_Link" text:visited-style-name="Index_20_Link"><text:span text:style-name="odTemplateTextXxXtocXxXchapterNumber"><text:s/>1. <text:s/></text:span></text:a><text:a xlink:type="simple" xlink:href="#__RefHeading___Toc809_2893225301" text:style-name="Index_20_Link" text:visited-style-name="Index_20_Link"><text:span text:style-name="odTemplateTextXxXtocXxXentry">هرم الاحتياجات وماهية الحاجات:</text:span></text:a><text:a xlink:type="simple" xlink:href="#__RefHeading___Toc809_2893225301" text:style-name="Index_20_Link" text:visited-style-name="Index_20_Link"><text:span text:style-name="odTemplateTextXxXtocXxXtabStop"><text:tab/></text:span></text:a><text:a xlink:type="simple" xlink:href="#__RefHeading___Toc809_2893225301" text:style-name="Index_20_Link" text:visited-style-name="Index_20_Link"><text:span text:style-name="odTemplateTextXxXtocXxXpageNumber">10</text:span></text:a></text:p>
          <text:p text:style-name="P6"><text:a xlink:type="simple" xlink:href="#__RefHeading___Toc811_2893225301" text:style-name="Index_20_Link" text:visited-style-name="Index_20_Link"><text:span text:style-name="odTemplateTextXxXtocXxXchapterNumber"><text:s/>2. <text:s/></text:span></text:a><text:a xlink:type="simple" xlink:href="#__RefHeading___Toc811_2893225301" text:style-name="Index_20_Link" text:visited-style-name="Index_20_Link"><text:span text:style-name="odTemplateTextXxXtocXxXentry">تحقيق الذات:</text:span></text:a><text:a xlink:type="simple" xlink:href="#__RefHeading___Toc811_2893225301" text:style-name="Index_20_Link" text:visited-style-name="Index_20_Link"><text:span text:style-name="odTemplateTextXxXtocXxXtabStop"><text:tab/></text:span></text:a><text:a xlink:type="simple" xlink:href="#__RefHeading___Toc811_2893225301" text:style-name="Index_20_Link" text:visited-style-name="Index_20_Link"><text:span text:style-name="odTemplateTextXxXtocXxXpageNumber">10</text:span></text:a></text:p>
          <text:p text:style-name="P4"><text:a xlink:type="simple" xlink:href="#__RefHeading___Toc823_2893225301" text:style-name="Index_20_Link" text:visited-style-name="Index_20_Link"><text:span text:style-name="odTemplateTextXxXtocXxXentry">II-ثانيا: نظرية تحقيق الذات كارل روجرز</text:span></text:a><text:a xlink:type="simple" xlink:href="#__RefHeading___Toc823_2893225301" text:style-name="Index_20_Link" text:visited-style-name="Index_20_Link"><text:span text:style-name="odTemplateTextXxXtocXxXtabStop"><text:tab/></text:span></text:a><text:a xlink:type="simple" xlink:href="#__RefHeading___Toc823_2893225301" text:style-name="Index_20_Link" text:visited-style-name="Index_20_Link"><text:span text:style-name="odTemplateTextXxXtocXxXpageNumber">13</text:span></text:a></text:p>
          <text:p text:style-name="P5"><text:a xlink:type="simple" xlink:href="#__RefHeading___Toc813_2893225301" text:style-name="Index_20_Link" text:visited-style-name="Index_20_Link"><text:span text:style-name="odTemplateTextXxXtocXxXchapterNumber"><text:s/>آ. <text:s/></text:span></text:a><text:a xlink:type="simple" xlink:href="#__RefHeading___Toc813_2893225301" text:style-name="Index_20_Link" text:visited-style-name="Index_20_Link"><text:span text:style-name="odTemplateTextXxXtocXxXentry">مفهوم الذات(Self-Concept):</text:span></text:a><text:a xlink:type="simple" xlink:href="#__RefHeading___Toc813_2893225301" text:style-name="Index_20_Link" text:visited-style-name="Index_20_Link"><text:span text:style-name="odTemplateTextXxXtocXxXtabStop"><text:tab/></text:span></text:a><text:a xlink:type="simple" xlink:href="#__RefHeading___Toc813_2893225301" text:style-name="Index_20_Link" text:visited-style-name="Index_20_Link"><text:span text:style-name="odTemplateTextXxXtocXxXpageNumber">13</text:span></text:a></text:p>
          <text:p text:style-name="P5"><text:a xlink:type="simple" xlink:href="#__RefHeading___Toc815_2893225301" text:style-name="Index_20_Link" text:visited-style-name="Index_20_Link"><text:span text:style-name="odTemplateTextXxXtocXxXchapterNumber"><text:s/>ب. <text:s/></text:span></text:a><text:a xlink:type="simple" xlink:href="#__RefHeading___Toc815_2893225301" text:style-name="Index_20_Link" text:visited-style-name="Index_20_Link"><text:span text:style-name="odTemplateTextXxXtocXxXentry">النزعة الفطرية لتحقيق الذات:</text:span></text:a><text:a xlink:type="simple" xlink:href="#__RefHeading___Toc815_2893225301" text:style-name="Index_20_Link" text:visited-style-name="Index_20_Link"><text:span text:style-name="odTemplateTextXxXtocXxXtabStop"><text:tab/></text:span></text:a><text:a xlink:type="simple" xlink:href="#__RefHeading___Toc815_2893225301" text:style-name="Index_20_Link" text:visited-style-name="Index_20_Link"><text:span text:style-name="odTemplateTextXxXtocXxXpageNumber">14</text:span></text:a></text:p>
          <text:p text:style-name="P6"><text:a xlink:type="simple" xlink:href="#__RefHeading___Toc817_2893225301" text:style-name="Index_20_Link" text:visited-style-name="Index_20_Link"><text:span text:style-name="odTemplateTextXxXtocXxXchapterNumber"><text:s/>1. <text:s/></text:span></text:a><text:a xlink:type="simple" xlink:href="#__RefHeading___Toc817_2893225301" text:style-name="Index_20_Link" text:visited-style-name="Index_20_Link"><text:span text:style-name="odTemplateTextXxXtocXxXentry">التوافق (التطابق)وعدم التوافق(عدم التطابق)(Congruence and In congruence):</text:span></text:a><text:a xlink:type="simple" xlink:href="#__RefHeading___Toc817_2893225301" text:style-name="Index_20_Link" text:visited-style-name="Index_20_Link"><text:span text:style-name="odTemplateTextXxXtocXxXtabStop"><text:tab/></text:span></text:a><text:a xlink:type="simple" xlink:href="#__RefHeading___Toc817_2893225301" text:style-name="Index_20_Link" text:visited-style-name="Index_20_Link"><text:span text:style-name="odTemplateTextXxXtocXxXpageNumber">14</text:span></text:a></text:p>
          <text:p text:style-name="P6"><text:a xlink:type="simple" xlink:href="#__RefHeading___Toc819_2893225301" text:style-name="Index_20_Link" text:visited-style-name="Index_20_Link"><text:span text:style-name="odTemplateTextXxXtocXxXchapterNumber"><text:s/>2. <text:s/></text:span></text:a><text:a xlink:type="simple" xlink:href="#__RefHeading___Toc819_2893225301" text:style-name="Index_20_Link" text:visited-style-name="Index_20_Link"><text:span text:style-name="odTemplateTextXxXtocXxXentry">التقدير غير المشروط(Unconditional Positive Regard):</text:span></text:a><text:a xlink:type="simple" xlink:href="#__RefHeading___Toc819_2893225301" text:style-name="Index_20_Link" text:visited-style-name="Index_20_Link"><text:span text:style-name="odTemplateTextXxXtocXxXtabStop"><text:tab/></text:span></text:a><text:a xlink:type="simple" xlink:href="#__RefHeading___Toc819_2893225301" text:style-name="Index_20_Link" text:visited-style-name="Index_20_Link"><text:span text:style-name="odTemplateTextXxXtocXxXpageNumber">14</text:span></text:a></text:p>
          <text:p text:style-name="P4"><text:a xlink:type="simple" xlink:href="#__RefHeading___Toc821_2893225301" text:style-name="Index_20_Link" text:visited-style-name="Index_20_Link"><text:span text:style-name="odTemplateTextXxXtocXxXentry">خاتمة</text:span></text:a><text:a xlink:type="simple" xlink:href="#__RefHeading___Toc821_2893225301" text:style-name="Index_20_Link" text:visited-style-name="Index_20_Link"><text:span text:style-name="odTemplateTextXxXtocXxXtabStop"><text:tab/></text:span></text:a><text:a xlink:type="simple" xlink:href="#__RefHeading___Toc821_2893225301" text:style-name="Index_20_Link" text:visited-style-name="Index_20_Link"><text:span text:style-name="odTemplateTextXxXtocXxXpageNumber">17</text:span></text:a></text:p>
        </text:index-body>
      </text:table-of-content>
      <text:p text:style-name="P2">   </text:p>
      <text:p text:style-name="sw_5f_WHeaderSection_20__3e__20_breakNewSection"> <text:span text:style-name="T1"> </text:span></text:p>
      <text:p text:style-name="P1">   </text:p>
      <text:section text:style-name="Sect1" text:name="Section1">
        <text:p text:style-name="P1">   </text:p>
        <text:p text:style-name="sw_5f_WHeaderSection_20__3e__20_pageTitle"><text:bookmark-start text:name="__RefHeading___Toc829_2893225301"/><text:span text:style-name="titreObjectifs">وحدة</text:span><text:bookmark-end text:name="__RefHeading___Toc829_2893225301"/></text:p>
        <text:p text:style-name="sw_5f_WHeaderSection_20__3e__20_pageId"> <text:span text:style-name="T1"> </text:span></text:p>
        <text:p text:style-name="P2">   </text:p>
      </text:section>
      <text:p text:style-name="P2">   </text:p>
      <text:p text:style-name="sw_5f_WHeaderSection_20__3e__20_spaceAfter"> <text:span text:style-name="T1"> </text:span></text:p>
      <text:p text:style-name="P1">   </text:p>
      <text:section text:style-name="Sect3" text:name="Section2">
        <text:p text:style-name="P1">   </text:p>
        <text:p text:style-name="op_5f_sTxt_5f__20__3e__20_paraTag_5f_">-          الهدف الخاصة للمحاضرة الرابعة:</text:p>
        <text:p text:style-name="op_5f_sTxt_5f__20__3e__20_paraTag_5f_">-          أن يربط الطالب بين المنطلقات الفلسفية لعلم النفس الإنساني  وتشكيل مفهوم الذات.</text:p>
        <text:p text:style-name="op_5f_sTxt_5f__20__3e__20_paraTag_5f_">-          الأهدف الإجرائية للمحاضرة الرابع:</text:p>
        <text:p text:style-name="op_5f_sTxt_5f__20__3e__20_paraTag_5f_">1.    أن يعدد الطالب المبادئ الأساسية التي يقوم عليها علم النفس الإنساني بدون خطأ.</text:p>
        <text:p text:style-name="op_5f_sTxt_5f__20__3e__20_paraTag_5f_">2.    أن يوضح الطالب  مفهوم التقدير غير المشروط في نظرية روجرز مشتهدا بمثال تطبيقي.</text:p>
        <text:p text:style-name="op_5f_sTxt_5f__20__3e__20_paraTag_5f_">3.    أن يحلل الطالب أبعاد مفهوم تحقيق الذات ومظاهرهالسلوكية لدى الفرد.</text:p>
        <text:p text:style-name="P2">   </text:p>
      </text:section>
      <text:p text:style-name="P2">   </text:p>
      <text:p text:style-name="sw_5f_WHeaderSection_20__3e__20_breakNewSection"> <text:span text:style-name="T1"> </text:span></text:p>
      <text:p text:style-name="P1">   </text:p>
      <text:section text:style-name="Sect1" text:name="Section3">
        <text:p text:style-name="P1">   </text:p>
        <text:p text:style-name="sw_5f_WHeaderSection_20__3e__20_pageTitle"><text:bookmark-start text:name="__RefHeading___Toc827_2893225301"/>مقدمة<text:bookmark-end text:name="__RefHeading___Toc827_2893225301"/></text:p>
        <text:p text:style-name="sw_5f_WHeaderSection_20__3e__20_pageId"> <text:span text:style-name="T1"> </text:span></text:p>
        <text:p text:style-name="P2">   </text:p>
      </text:section>
      <text:p text:style-name="P2">   </text:p>
      <text:p text:style-name="sw_5f_WHeaderSection_20__3e__20_spaceAfter"> <text:span text:style-name="T1"> </text:span></text:p>
      <text:p text:style-name="op_5f_txt_5f__20__3e__20_paraTag_5f_">ظهر تيار جديد في علم النفس في منتصف القرن العشرين، وهو كرد فعل على محدودية التحليل النفسي والسلوكية، عرف بـ"علم النفس الإنساني". ركز هذا التيار على الجوانب الإيجابية للطبيعة البشرية، مثل النمو، تحقيق الذات، والبحث عن المعنى.</text:p>
      <text:p text:style-name="op_5f_txt_5f__20__3e__20_paraTag_5f_">في هذه المحاضرة، سنتناول أبرز رواد هذا التيار: أبراهام ماسلو بنظرية عن هرم الاحتياجات وتحقيق الذات، وكارل روجز بنظريته المتمركزة حول العميل والذات.</text:p>
      <text:h text:style-name="odTemplateText_20__3e__20_title_20__3e__20_level_20_01" text:outline-level="1">أولا: نظرية تحقيق الذات لأبراهام ماسلو</text:h>
      <text:p text:style-name="sw_5f_WHeaderSection_20__3e__20_breakNewSection"> <text:span text:style-name="T1"> </text:span></text:p>
      <text:p text:style-name="P1">   </text:p>
      <text:section text:style-name="Sect1" text:name="Section4">
        <text:p text:style-name="P1">   </text:p>
        <text:p text:style-name="sw_5f_WHeaderSection_20__3e__20_pageTitle"><text:bookmark-start text:name="__RefHeading___Toc825_2893225301"/><text:span text:style-name="op_5f_ue_5f__20__3e__20_hidden"><text:chapter text:display="plain-number" text:outline-level="1">I</text:chapter></text:span><text:span text:style-name="op_5f_ue_5f__20__3e__20_hidden">-</text:span><text:chapter text:display="name" text:outline-level="1">أولا: نظرية تحقيق الذات لأبراهام ماسلو</text:chapter><text:bookmark-end text:name="__RefHeading___Toc825_2893225301"/></text:p>
        <text:p text:style-name="sw_5f_WHeaderSection_20__3e__20_pageId"><text:chapter text:display="plain-number" text:outline-level="1">I</text:chapter></text:p>
        <text:p text:style-name="P2">   </text:p>
      </text:section>
      <text:p text:style-name="P2">   </text:p>
      <text:p text:style-name="sw_5f_WHeaderSection_20__3e__20_spaceAfter"> <text:span text:style-name="T1"> </text:span></text:p>
      <text:p text:style-name="P1">   </text:p>
      <text:section text:style-name="Sect4" text:name="Section5">
        <text:p text:style-name="P1">   </text:p>
        <text:table-of-content text:style-name="Sect5" text:protected="true" text:name="Table des matières2">
          <text:table-of-content-source text:outline-level="10" text:use-outline-level="false" text:use-index-marks="false" text:use-index-source-styles="true" text:index-scope="chapter">
            <text:index-title-template text:style-name="op_5f_ue_5f__20__3e__20_subSectionTitleList_20__3e__20_main_20_title"/>
            <text:table-of-content-entry-template text:outline-level="1" text:style-name="op_5f_ue_5f__20__3e__20_subSectionTitleList_20__3e__20_title_20_level_20_01">
              <text:index-entry-text text:style-name="XxXXxXentry"/>
              <text:index-entry-tab-stop text:style-name="XxXXxXtabStop" style:type="right" style:leader-char=" "/>
              <text:index-entry-page-number text:style-name="XxXXxXpageNumber"/>
            </text:table-of-content-entry-template>
            <text:table-of-content-entry-template text:outline-level="2" text:style-name="op_5f_ue_5f__20__3e__20_subSectionTitleList_20__3e__20_title_20_level_20_02">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3" text:style-name="op_5f_ue_5f__20__3e__20_subSectionTitleList_20__3e__20_title_20_level_20_03">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4" text:style-name="op_5f_ue_5f__20__3e__20_subSectionTitleList_20__3e__20_title_20_level_20_04">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5" text:style-name="op_5f_ue_5f__20__3e__20_subSectionTitleList_20__3e__20_title_20_level_20_05">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6" text:style-name="op_5f_ue_5f__20__3e__20_subSectionTitleList_20__3e__20_title_20_level_20_06">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7" text:style-name="op_5f_ue_5f__20__3e__20_subSectionTitleList_20__3e__20_title_20_level_20_07">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8" text:style-name="op_5f_ue_5f__20__3e__20_subSectionTitleList_20__3e__20_title_20_level_20_08">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9" text:style-name="op_5f_ue_5f__20__3e__20_subSectionTitleList_20__3e__20_title_20_level_20_09">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10" text:style-name="op_5f_ue_5f__20__3e__20_subSectionTitleList_20__3e__20_title_20_level_20_10">
              <text:index-entry-chapter text:style-name="XxXXxXchapterNumber"/>
              <text:index-entry-text text:style-name="XxXXxXentry"/>
              <text:index-entry-tab-stop text:style-name="XxXXxXtabStop" style:type="right" style:leader-char="."/>
              <text:index-entry-page-number text:style-name="XxXXxXpageNumber"/>
            </text:table-of-content-entry-template>
            <text:index-source-styles text:outline-level="1">
              <text:index-source-style text:style-name="odTemplateText_20__3e__20_title_20__3e__20_level_20_02"/>
            </text:index-source-styles>
          </text:table-of-content-source>
          <text:index-body>
            <text:p text:style-name="P7"><text:span text:style-name="XxXXxXentry">النشأة والبدايات:</text:span><text:span text:style-name="XxXXxXtabStop"><text:tab/></text:span><text:span text:style-name="XxXXxXpageNumber">10</text:span></text:p>
          </text:index-body>
        </text:table-of-content>
        <text:p text:style-name="P2">   </text:p>
        <text:p text:style-name="op_5f_ue_5f__20__3e__20_spaceAfterToc"> <text:span text:style-name="T1"> </text:span></text:p>
        <text:p text:style-name="P2">   </text:p>
      </text:section>
      <text:p text:style-name="P2">   </text:p>
      <text:p text:style-name="P1">   </text:p>
      <text:section text:style-name="Sect6" text:name="Section7">
        <text:p text:style-name="P1">   </text:p>
        <text:p text:style-name="P1">   </text:p>
        <text:section text:style-name="Sect2" text:name="Section8">
          <text:p text:style-name="P1">   </text:p>
          <text:p text:style-name="sw_5f_WIntro_20__3e__20_carBeforeIntro"> <text:span text:style-name="T1"> </text:span></text:p>
          <text:p text:style-name="op_5f_txt_5f__20__3e__20_paraTag_5f_">يعد أبرهام ماسلو (Abraham Maslow)أحد أبرز مؤسسي علم النفس الإنساني، انتقد ماسلو النظريات التي تركز على الجوانب المرضية أو السلوكية الميكانيكية، واقترح بدلا من ذلك نموذجا يركز على الإمكانيات البشرية للنمو والكمال(Maslow,1954).</text:p>
          <text:p text:style-name="P3"> <text:bookmark-start text:name="db_N87_OuoCdaK3sd1xjZVyyEoyc_N4e_3"/> <text:span text:style-name="T1"> </text:span></text:p>
          <text:p text:style-name="P3"> <text:bookmark-end text:name="db_N87_OuoCdaK3sd1xjZVyyEoyc_N4e_3"/> <text:span text:style-name="T1"> </text:span></text:p>
          <text:p text:style-name="P3"> <text:bookmark-start text:name="db_N9e_OuoCdaK3sd1xjZVyyEoyc_N4e_4"/> <text:span text:style-name="T1"> </text:span></text:p>
          <text:p text:style-name="P1">   </text:p>
          <text:p text:style-name="Standard"><draw:frame draw:style-name="fr1" draw:name="drawAutoName_N18e" text:anchor-type="as-char" svg:width="16.995cm" style:rel-width="100%" draw:z-index="33"><draw:text-box fo:min-height="12.31cm"><text:p text:style-name="sw_5f_WRes_20__3e__20_res_20__3e__20_title"><draw:frame draw:style-name="fr16" draw:name="drawAutoName_N197" text:anchor-type="as-char" svg:width="9.23cm" svg:height="12.31cm" draw:z-index="34"><draw:image xlink:href="Pictures/1000000000000443000005AE4BF1A02E8680C4FC.jpg" xlink:type="simple" xlink:show="embed" xlink:actuate="onLoad" draw:mime-type="image/jpeg"/></draw:frame></text:p><text:p text:style-name="sw_5f_WRes_20__3e__20_res_20__3e__20_title">PHO1</text:p></draw:text-box></draw:frame></text:p>
          <text:p text:style-name="P2">   </text:p>
          <text:p text:style-name="P3"> <text:bookmark-end text:name="db_N9e_OuoCdaK3sd1xjZVyyEoyc_N4e_4"/> <text:span text:style-name="T1"> </text:span></text:p>
          <text:p text:style-name="P2">   </text:p>
        </text:section>
        <text:p text:style-name="P2">   </text:p>
        <text:h text:style-name="odTemplateText_20__3e__20_title_20__3e__20_level_20_02" text:outline-level="2"><text:bookmark-start text:name="__RefHeading___Toc807_2893225301"/><text:soft-page-break/>النشأة والبدايات:<text:bookmark-end text:name="__RefHeading___Toc807_2893225301"/></text:h>
        <text:p text:style-name="P3"> <text:bookmark-start text:name="db_N7b_w0biXGR4rvc5rYLftMXmyc_N55_5"/> <text:span text:style-name="T1"> </text:span></text:p>
        <text:p text:style-name="spaceBeforeKeepSmall"> <text:span text:style-name="T1"> </text:span></text:p>
        <text:list xml:id="list1803949015" text:style-name="op_5f_txt_5f__20__3e__20_itemizedListTag_5f__20__3e__20_list">
          <text:list-item text:start-value="1">
            <text:p text:style-name="op_5f_txt_5f__20__3e__20_itemizedListTag_5f__20__3e__20_paragraph_20_level_20_1">الخلفية الشخصية: ولد ماسلو عام 1908في بروكين، وعاش طفولة صعبة وقاسية مع والدين متجاهلين، مما دفعه للهروب إلى عالم الكتب والمكتبات.</text:p>
          </text:list-item>
        </text:list>
        <text:list xml:id="list115014231977704" text:style-name="op_5f_txt_5f__20__3e__20_itemizedListTag_5f__20__3e__20_list">
          <text:list-item text:start-value="1">
            <text:p text:style-name="op_5f_txt_5f__20__3e__20_itemizedListTag_5f__20__3e__20_paragraph_20_level_20_1">التحول الأكاديمي: بدأ دراسة القانون في البداية، لكنه انتقل إلى جامعة ويسكنسن حيث تخصص في علم النفس وعمل مع القرود.(Monkey Psychologist) (Engler,2014).</text:p>
          </text:list-item>
        </text:list>
        <text:list xml:id="list115015350747952" text:style-name="op_5f_txt_5f__20__3e__20_itemizedListTag_5f__20__3e__20_list">
          <text:list-item text:start-value="1">
            <text:p text:style-name="op_5f_txt_5f__20__3e__20_itemizedListTag_5f__20__3e__20_paragraph_20_level_20_1">التأثر الفكري: تأثر بأعلام مثل" إدوارد ثروندايك"، و"أدلر"، وعلماء نفس"الجشطلت"، مما جعله يركز على الدافعية كعملية مستمرة لإشباع الحاجات(كفافي وآخرون،2010)</text:p>
          </text:list-item>
        </text:list>
        <text:h text:style-name="odTemplateText_20__3e__20_title_20__3e__20_level_20_03" text:outline-level="3"><text:bookmark-start text:name="__RefHeading___Toc809_2893225301"/>هرم الاحتياجات وماهية الحاجات:<text:bookmark-end text:name="__RefHeading___Toc809_2893225301"/></text:h>
        <text:p text:style-name="spaceBeforeKeepSmall"> <text:span text:style-name="T1"> </text:span></text:p>
        <text:list xml:id="list115014912676252" text:style-name="op_5f_txt_5f__20__3e__20_itemizedListTag_5f__20__3e__20_list">
          <text:list-item text:start-value="1">
            <text:p text:style-name="op_5f_txt_5f__20__3e__20_itemizedListTag_5f__20__3e__20_paragraph_20_level_20_1">تدرج الحاجات: رأى ماسلو أن الحاجات تتشكل في نظام هرمي، تبدأ من الحاجات الفيزيولوجية، تليها السلامة، ثم الانتماء والحب، وصولا إلى حاجات التقدير.</text:p>
          </text:list-item>
        </text:list>
        <text:list xml:id="list115014811252939" text:style-name="op_5f_txt_5f__20__3e__20_itemizedListTag_5f__20__3e__20_list">
          <text:list-item text:start-value="1">
            <text:p text:style-name="op_5f_txt_5f__20__3e__20_itemizedListTag_5f__20__3e__20_paragraph_20_level_20_1">حاجات النقص: هي الحاجات الأساسية التي تلح في الإشباع أولا، ولا يمكن الانتقال للمستويات العليا قبل استيفائها، والشخصية حسب ماسلو المتوازنة هي التي لا تعاني من نقص مزمن في الحاجات الأساسية، مما يسمح لها بالتوسع نحو القمة.</text:p>
          </text:list-item>
        </text:list>
        <text:list xml:id="list115013313284917" text:style-name="op_5f_txt_5f__20__3e__20_itemizedListTag_5f__20__3e__20_list">
          <text:list-item text:start-value="1">
            <text:p text:style-name="op_5f_txt_5f__20__3e__20_itemizedListTag_5f__20__3e__20_paragraph_20_level_20_1">العالمية مقابل الثقافية: الحاجات بحد ذاتها عالمية وموجودة عند كل البشر، لكن طرق إشباعها تختلف وتتحدد بناء على البيئة والثقافة والجيل، فبناء الشخصية في الجزائر مثلا: قد يتخذ أساليب اشبعا تختلف عن بيئات أخرى رغم تساويهما في الحاجة للامان أو التقدير(Maslow,1954).</text:p>
            <text:p text:style-name="op_5f_txt_5f__20__3e__20_itemizedListTag_5f__20__3e__20_paragraph_20_level_20_1">خلاصة القول، تتشكل الشخصية وتتحدد ملامحها بناء على المستوى الذي تقف عنده في الهرم:</text:p>
            <text:list>
              <text:list-item text:start-value="1">
                <text:p text:style-name="op_5f_txt_5f__20__3e__20_itemizedListTag_5f__20__3e__20_paragraph_20_level_20_2">الشخصية في المستويات الدنيا : تركز على البقاء والأمان(حاجات النقص)، وتكون مدفوعة بالخوف أو الحاجة إلى الآخرين.</text:p>
              </text:list-item>
              <text:list-item text:start-value="1">
                <text:p text:style-name="op_5f_txt_5f__20__3e__20_itemizedListTag_5f__20__3e__20_paragraph_20_level_20_2">الشخصية في المستويات العليا : هي الشخصية التي تجاوزت القلق المادي لتركز على التقدير والانتماء ثم تحقيق الذات.</text:p>
              </text:list-item>
            </text:list>
          </text:list-item>
        </text:list>
        <text:p text:style-name="P3"> <text:bookmark-start text:name="db_N87_AWkBNKUg0ibRIOYpNnDFgb_Nd8_6"/> <text:span text:style-name="T1"> </text:span></text:p>
        <text:p text:style-name="P3"> <text:bookmark-end text:name="db_N87_AWkBNKUg0ibRIOYpNnDFgb_Nd8_6"/> <text:span text:style-name="T1"> </text:span></text:p>
        <text:p text:style-name="P3"> <text:bookmark-start text:name="db_N9e_AWkBNKUg0ibRIOYpNnDFgb_Nd8_7"/> <text:span text:style-name="T1"> </text:span></text:p>
        <text:p text:style-name="P1">   </text:p>
        <text:p text:style-name="Standard"><draw:frame draw:style-name="fr1" draw:name="drawAutoName_N21a" text:anchor-type="as-char" svg:width="16.995cm" style:rel-width="100%" draw:z-index="35"><draw:text-box fo:min-height="6.96cm"><text:p text:style-name="sw_5f_WRes_20__3e__20_res_20__3e__20_title"><draw:frame draw:style-name="fr16" draw:name="drawAutoName_N223" text:anchor-type="as-char" svg:width="6.77cm" svg:height="6.96cm" draw:z-index="36"><draw:image xlink:href="Pictures/100000000000032000000336B576A03E9D208304.jpg" xlink:type="simple" xlink:show="embed" xlink:actuate="onLoad" draw:mime-type="image/jpeg"/></draw:frame></text:p><text:p text:style-name="sw_5f_WRes_20__3e__20_res_20__3e__20_title">PHO2</text:p></draw:text-box></draw:frame></text:p>
        <text:p text:style-name="P2">   </text:p>
        <text:p text:style-name="P3"> <text:bookmark-end text:name="db_N9e_AWkBNKUg0ibRIOYpNnDFgb_Nd8_7"/> <text:span text:style-name="T1"> </text:span></text:p>
        <text:h text:style-name="odTemplateText_20__3e__20_title_20__3e__20_level_20_03" text:outline-level="3"><text:bookmark-start text:name="__RefHeading___Toc811_2893225301"/>تحقيق الذات:<text:bookmark-end text:name="__RefHeading___Toc811_2893225301"/></text:h>
        <text:p text:style-name="spaceBeforeKeepSmall"> <text:span text:style-name="T1"> </text:span></text:p>
        <text:list xml:id="list115015217701887" text:style-name="op_5f_txt_5f__20__3e__20_itemizedListTag_5f__20__3e__20_list">
          <text:list-item text:start-value="1">
            <text:p text:style-name="op_5f_txt_5f__20__3e__20_itemizedListTag_5f__20__3e__20_paragraph_20_level_20_1">تعريف تحقيق الذات: هو ميل الفرد لأن يكون مفعلا في الجوانب التي يمتلك فيها إمكانيات ، الطبيعة الإنسانية هنا فطرية وليست مصنوعة(.</text:p>
          </text:list-item>
        </text:list>
        <text:p text:style-name="op_5f_txt_5f__20__3e__20_paraTag_5f_">وعليه يؤكد ماسلوا أن بناء الشخصية يعتمد على طبيعة إنسانية فطرية وليست مصنوعة أو مكتسبة بالكامل من البيئة من خلال:</text:p>
        <text:list xml:id="list3324491134" text:style-name="op_5f_txt_5f__20__3e__20_orderedListTag_5f__20__3e__20_list">
          <text:list-item text:start-value="1">
            <text:p text:style-name="op_5f_txt_5f__20__3e__20_orderedListTag_5f__20__3e__20_paragraph_20_level_20_1">الإنسان لديه ميل داخلي لتفعيل قدراته الكامنة.</text:p>
          </text:list-item>
          <text:list-item>
            <text:p text:style-name="op_5f_txt_5f__20__3e__20_orderedListTag_5f__20__3e__20_paragraph_20_level_20_1">الشخصية السوية هي التي تنجح في تحويل الإمكانات إلى واقع ملموس.</text:p>
          </text:list-item>
          <text:list-item>
            <text:p text:style-name="op_5f_txt_5f__20__3e__20_orderedListTag_5f__20__3e__20_paragraph_20_level_20_1">خصائص المحققين لذواتهم: وصف ماسلو الأفراد الذين وصلوا إلى مستوى تحقيق الذات بامتلاكهم لخصائص معينة، منها:</text:p>
          </text:list-item>
        </text:list>
        <text:p text:style-name="op_5f_txt_5f__20__3e__20_paraTag_5f_"><text:soft-page-break/>- إدراك واقعي ومقبول للذات والآخرين والعالم.</text:p>
        <text:p text:style-name="op_5f_txt_5f__20__3e__20_paraTag_5f_">- تلقائية وبساطة وطبيعة في التفكير والسلوك.</text:p>
        <text:p text:style-name="op_5f_txt_5f__20__3e__20_paraTag_5f_">- التركيز على المشكلات بدلا من الذات.</text:p>
        <text:p text:style-name="op_5f_txt_5f__20__3e__20_paraTag_5f_">- الحاجة إلى الخصوصية والاستقلالية.</text:p>
        <text:p text:style-name="op_5f_txt_5f__20__3e__20_paraTag_5f_">- تقدير متجدد للحياة.</text:p>
        <text:p text:style-name="op_5f_txt_5f__20__3e__20_paraTag_5f_">- تجارب الذروة التي تتسم بالنشوة والعمق الروحي.</text:p>
        <text:p text:style-name="op_5f_txt_5f__20__3e__20_paraTag_5f_">- اهتمام اجتماعي عميق.</text:p>
        <text:p text:style-name="op_5f_txt_5f__20__3e__20_paraTag_5f_">- علاقات شخصية عميقة ومميزة.</text:p>
        <text:p text:style-name="op_5f_txt_5f__20__3e__20_paraTag_5f_">- قيم ديمقراطية.</text:p>
        <text:p text:style-name="op_5f_txt_5f__20__3e__20_paraTag_5f_">- روح الدعابة الفلسفية.</text:p>
        <text:p text:style-name="op_5f_txt_5f__20__3e__20_paraTag_5f_">- الإبداع.</text:p>
        <text:p text:style-name="op_5f_txt_5f__20__3e__20_paraTag_5f_">- مقاومة التثاقف ( عدم الانصياع الأعمى للثقافة السائدة).</text:p>
        <text:p text:style-name="op_5f_txt_5f__20__3e__20_paraTag_5f_"> الاستثناءات: أشار ماسلو إلى وجود حالات استثنائية مثل غندي يمكن فيها للأفراد إنكار حاجاتهم الدنيا والسعي نحو المستويات العليا المباشرة.</text:p>
        <text:p text:style-name="op_5f_txt_5f__20__3e__20_paraTag_5f_">ختاما، بناء الشخصية عند ماسلو ليس ساكنا، بل هو عملية ديناميكية مستمر، الشخصية تتحرك وتتطور من خلال الدوافع التي تدفع الإنسان لإشباع حاج معينة، بمجرد إشباعها حاجة، تبرز حاجة أعلى تشكل نمط الشخصية وسلوكها في تلك المرحلة(Friedman,2025).</text:p>
        <text:p text:style-name="op_5f_txt_5f__20__3e__20_paraTag_5f_">وعليه بناء الشخصية حسب ماسلو هي رحلة صعود من المتطلبات البيولوجية والأمنية إلى تحقيق الإمكانات الإنسانية العليا والفريدة. أي مرتبط بمدى إشباع الحاجات الإنسانية المرتبة هرميا.</text:p>
        <text:p text:style-name="P3"> <text:bookmark-end text:name="db_N7b_w0biXGR4rvc5rYLftMXmyc_N55_5"/> <text:span text:style-name="T1"> </text:span></text:p>
        <text:p text:style-name="P2">   </text:p>
      </text:section>
      <text:p text:style-name="P2">   </text:p>
      <text:h text:style-name="odTemplateText_20__3e__20_title_20__3e__20_level_20_01" text:outline-level="1">ثانيا: نظرية تحقيق الذات كارل روجرز</text:h>
      <text:p text:style-name="sw_5f_WHeaderSection_20__3e__20_breakNewSection"> <text:span text:style-name="T1"> </text:span></text:p>
      <text:p text:style-name="P1">   </text:p>
      <text:section text:style-name="Sect1" text:name="Section9">
        <text:p text:style-name="P1">   </text:p>
        <text:p text:style-name="sw_5f_WHeaderSection_20__3e__20_pageTitle"><text:bookmark-start text:name="__RefHeading___Toc823_2893225301"/><text:span text:style-name="op_5f_ue_5f__20__3e__20_hidden"><text:chapter text:display="plain-number" text:outline-level="1">II</text:chapter></text:span><text:span text:style-name="op_5f_ue_5f__20__3e__20_hidden">-</text:span><text:chapter text:display="name" text:outline-level="1">ثانيا: نظرية تحقيق الذات كارل روجرز</text:chapter><text:bookmark-end text:name="__RefHeading___Toc823_2893225301"/></text:p>
        <text:p text:style-name="sw_5f_WHeaderSection_20__3e__20_pageId"><text:chapter text:display="plain-number" text:outline-level="1">II</text:chapter></text:p>
        <text:p text:style-name="P2">   </text:p>
      </text:section>
      <text:p text:style-name="P2">   </text:p>
      <text:p text:style-name="sw_5f_WHeaderSection_20__3e__20_spaceAfter"> <text:span text:style-name="T1"> </text:span></text:p>
      <text:p text:style-name="P1">   </text:p>
      <text:section text:style-name="Sect4" text:name="Section10">
        <text:p text:style-name="P1">   </text:p>
        <text:table-of-content text:style-name="Sect5" text:protected="true" text:name="Table des matières3">
          <text:table-of-content-source text:outline-level="10" text:use-outline-level="false" text:use-index-marks="false" text:use-index-source-styles="true" text:index-scope="chapter">
            <text:index-title-template text:style-name="op_5f_ue_5f__20__3e__20_subSectionTitleList_20__3e__20_main_20_title"/>
            <text:table-of-content-entry-template text:outline-level="1" text:style-name="op_5f_ue_5f__20__3e__20_subSectionTitleList_20__3e__20_title_20_level_20_01">
              <text:index-entry-text text:style-name="XxXXxXentry"/>
              <text:index-entry-tab-stop text:style-name="XxXXxXtabStop" style:type="right" style:leader-char=" "/>
              <text:index-entry-page-number text:style-name="XxXXxXpageNumber"/>
            </text:table-of-content-entry-template>
            <text:table-of-content-entry-template text:outline-level="2" text:style-name="op_5f_ue_5f__20__3e__20_subSectionTitleList_20__3e__20_title_20_level_20_02">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3" text:style-name="op_5f_ue_5f__20__3e__20_subSectionTitleList_20__3e__20_title_20_level_20_03">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4" text:style-name="op_5f_ue_5f__20__3e__20_subSectionTitleList_20__3e__20_title_20_level_20_04">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5" text:style-name="op_5f_ue_5f__20__3e__20_subSectionTitleList_20__3e__20_title_20_level_20_05">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6" text:style-name="op_5f_ue_5f__20__3e__20_subSectionTitleList_20__3e__20_title_20_level_20_06">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7" text:style-name="op_5f_ue_5f__20__3e__20_subSectionTitleList_20__3e__20_title_20_level_20_07">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8" text:style-name="op_5f_ue_5f__20__3e__20_subSectionTitleList_20__3e__20_title_20_level_20_08">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9" text:style-name="op_5f_ue_5f__20__3e__20_subSectionTitleList_20__3e__20_title_20_level_20_09">
              <text:index-entry-chapter text:style-name="XxXXxXchapterNumber"/>
              <text:index-entry-text text:style-name="XxXXxXentry"/>
              <text:index-entry-tab-stop text:style-name="XxXXxXtabStop" style:type="right" style:leader-char="."/>
              <text:index-entry-page-number text:style-name="XxXXxXpageNumber"/>
            </text:table-of-content-entry-template>
            <text:table-of-content-entry-template text:outline-level="10" text:style-name="op_5f_ue_5f__20__3e__20_subSectionTitleList_20__3e__20_title_20_level_20_10">
              <text:index-entry-chapter text:style-name="XxXXxXchapterNumber"/>
              <text:index-entry-text text:style-name="XxXXxXentry"/>
              <text:index-entry-tab-stop text:style-name="XxXXxXtabStop" style:type="right" style:leader-char="."/>
              <text:index-entry-page-number text:style-name="XxXXxXpageNumber"/>
            </text:table-of-content-entry-template>
            <text:index-source-styles text:outline-level="1">
              <text:index-source-style text:style-name="odTemplateText_20__3e__20_title_20__3e__20_level_20_02"/>
            </text:index-source-styles>
          </text:table-of-content-source>
          <text:index-body>
            <text:p text:style-name="P7"><text:span text:style-name="XxXXxXentry">مفهوم الذات(Self-Concept):</text:span><text:span text:style-name="XxXXxXtabStop"><text:tab/></text:span><text:span text:style-name="XxXXxXpageNumber">13</text:span></text:p>
            <text:p text:style-name="P7"><text:span text:style-name="XxXXxXentry">النزعة الفطرية لتحقيق الذات:</text:span><text:span text:style-name="XxXXxXtabStop"><text:tab/></text:span><text:span text:style-name="XxXXxXpageNumber">14</text:span></text:p>
          </text:index-body>
        </text:table-of-content>
        <text:p text:style-name="P2">   </text:p>
        <text:p text:style-name="op_5f_ue_5f__20__3e__20_spaceAfterToc"> <text:span text:style-name="T1"> </text:span></text:p>
        <text:p text:style-name="P2">   </text:p>
      </text:section>
      <text:p text:style-name="P2">   </text:p>
      <text:p text:style-name="P1">   </text:p>
      <text:section text:style-name="Sect6" text:name="Section12">
        <text:p text:style-name="P1">   </text:p>
        <text:p text:style-name="P1">   </text:p>
        <text:section text:style-name="Sect2" text:name="Section13">
          <text:p text:style-name="P1">   </text:p>
          <text:p text:style-name="sw_5f_WIntro_20__3e__20_carBeforeIntro"> <text:span text:style-name="T1"> </text:span></text:p>
          <text:p text:style-name="op_5f_txt_5f__20__3e__20_paraTag_5f_">يعتبر كارل روجز (Carl Rogers) أحد الرواد البارزين في علم النفس الإنساني، وقد ركز على مفهوم الذات وأهمية التقدير غير المشروط في النمو السوي(روجرز،2004).</text:p>
          <text:p text:style-name="P2">   </text:p>
        </text:section>
        <text:p text:style-name="P2">   </text:p>
        <text:h text:style-name="odTemplateText_20__3e__20_title_20__3e__20_level_20_02" text:outline-level="2"><text:bookmark-start text:name="__RefHeading___Toc813_2893225301"/>مفهوم الذات(Self-Concept):<text:bookmark-end text:name="__RefHeading___Toc813_2893225301"/></text:h>
        <text:p text:style-name="P3"> <text:bookmark-start text:name="db_N7b_HEAuLCVlXeb3iT5IF9I7Nd_N16e_8"/> <text:span text:style-name="T1"> </text:span></text:p>
        <text:p text:style-name="spaceBeforeKeepSmall"> <text:span text:style-name="T1"> </text:span></text:p>
        <text:p text:style-name="op_5f_txt_5f__20__3e__20_paraTag_5f_">يرى روجز أن الذات هي جوهر الشخصية، بناء الشخصة هو عملية مستمرة يبدأ فيها الطفل بتمييز نفسه عما يحيط به. وتتكون من:</text:p>
        <text:list xml:id="list115014872215117" text:style-name="op_5f_txt_5f__20__3e__20_orderedListTag_5f__20__3e__20_list">
          <text:list-item text:start-value="1">
            <text:p text:style-name="op_5f_txt_5f__20__3e__20_orderedListTag_5f__20__3e__20_paragraph_20_level_20_1">الذات الواقعية(Real Self): وهي الصورة الحالية للفرد عن نفسه، أي إدراك الفرد لما هو عليه الآن ( أنا كأستاذ، أنا كشخص اجتماعي)، بما في ذلك نقاط قوته وضعفه.</text:p>
          </text:list-item>
          <text:list-item>
            <text:p text:style-name="op_5f_txt_5f__20__3e__20_orderedListTag_5f__20__3e__20_paragraph_20_level_20_1">الذات المثالية (Ideal Self): وهي صورة التي يطمح الفرد أن يكون عليها، أو ما يعتقد أنه يجب أن يكون عليه.</text:p>
          </text:list-item>
          <text:list-item>
            <text:p text:style-name="op_5f_txt_5f__20__3e__20_orderedListTag_5f__20__3e__20_paragraph_20_level_20_1">البناء السليم: يحدث عندما تكون الفجوة بين الذات الواقعية والمثالية صغيرة، مما يؤدي إلى حالة من التوازن النفسي.</text:p>
          </text:list-item>
        </text:list>
        <text:p text:style-name="P3"><text:soft-page-break/> <text:bookmark-start text:name="db_N87_WtoxI8Nve2W2oRu7Lxlgg_N1a0_9"/> <text:span text:style-name="T1"> </text:span></text:p>
        <text:p text:style-name="P3"> <text:bookmark-end text:name="db_N87_WtoxI8Nve2W2oRu7Lxlgg_N1a0_9"/> <text:span text:style-name="T1"> </text:span></text:p>
        <text:p text:style-name="P3"> <text:bookmark-start text:name="db_N9e_WtoxI8Nve2W2oRu7Lxlgg_N1a0_10"/> <text:span text:style-name="T1"> </text:span></text:p>
        <text:p text:style-name="P1">   </text:p>
        <text:p text:style-name="Standard"><draw:frame draw:style-name="fr1" draw:name="drawAutoName_N342" text:anchor-type="as-char" svg:width="16.995cm" style:rel-width="100%" draw:z-index="37"><draw:text-box fo:min-height="9.82cm"><text:p text:style-name="sw_5f_WRes_20__3e__20_res_20__3e__20_title"><draw:frame draw:style-name="fr16" draw:name="drawAutoName_N34b" text:anchor-type="as-char" svg:width="9.79cm" svg:height="9.82cm" draw:z-index="38"><draw:image xlink:href="Pictures/100000000000048400000488EAB8D55B45344579.jpg" xlink:type="simple" xlink:show="embed" xlink:actuate="onLoad" draw:mime-type="image/jpeg"/></draw:frame></text:p><text:p text:style-name="sw_5f_WRes_20__3e__20_res_20__3e__20_title">PHO3</text:p></draw:text-box></draw:frame></text:p>
        <text:p text:style-name="P2">   </text:p>
        <text:p text:style-name="P3"> <text:bookmark-end text:name="db_N9e_WtoxI8Nve2W2oRu7Lxlgg_N1a0_10"/> <text:span text:style-name="T1"> </text:span></text:p>
        <text:p text:style-name="P3"> <text:bookmark-end text:name="db_N7b_HEAuLCVlXeb3iT5IF9I7Nd_N16e_8"/> <text:span text:style-name="T1"> </text:span></text:p>
        <text:h text:style-name="odTemplateText_20__3e__20_title_20__3e__20_level_20_02" text:outline-level="2"><text:bookmark-start text:name="__RefHeading___Toc815_2893225301"/>النزعة الفطرية لتحقيق الذات:<text:bookmark-end text:name="__RefHeading___Toc815_2893225301"/></text:h>
        <text:p text:style-name="P3"> <text:bookmark-start text:name="db_N7b_HEAuLCVlXeb3iT5IF9I7Nd_N1ab_11"/> <text:span text:style-name="T1"> </text:span></text:p>
        <text:p text:style-name="spaceBeforeKeepSmall"> <text:span text:style-name="T1"> </text:span></text:p>
        <text:p text:style-name="op_5f_txt_5f__20__3e__20_paraTag_5f_">يفترض روجرز أن الإنسان يولد ومعه دافع أساسي لبناء الشخصية وتطوير قدراته، فالشخصية ليست مجرد ردود فعل للمؤثرات الخارجية، بل هي كيان ينمو نحو النضج والاستقلالية، أي بناء الشخصية يشبه نمو النبتة، فهي تمتلك الدافع الداخلي لنمو ، لكنها تحتاج لبيئة مناسبة( تربة، ماء، ضوء) لتزدهر.</text:p>
        <text:h text:style-name="odTemplateText_20__3e__20_title_20__3e__20_level_20_03" text:outline-level="3"><text:bookmark-start text:name="__RefHeading___Toc817_2893225301"/>التوافق (التطابق)وعدم التوافق(عدم التطابق)(Congruence and In congruence):<text:bookmark-end text:name="__RefHeading___Toc817_2893225301"/></text:h>
        <text:p text:style-name="spaceBeforeKeepSmall"> <text:span text:style-name="T1"> </text:span></text:p>
        <text:p text:style-name="op_5f_txt_5f__20__3e__20_paraTag_5f_">بناء الشخصية يتأثر بمدى التوافق بين الخبرة والذات:</text:p>
        <text:list xml:id="list115014680245404" text:style-name="op_5f_txt_5f__20__3e__20_orderedListTag_5f__20__3e__20_list">
          <text:list-item text:start-value="1">
            <text:p text:style-name="op_5f_txt_5f__20__3e__20_orderedListTag_5f__20__3e__20_paragraph_20_level_20_1">التوافق( التطابق): يحدث عندما تكون الذات الواقعية والذات المثالية متطابقتين أو متقاربتين، هذا يؤدي إلى الصحة النفسية والرضا عن الذات. فالشخصية المتطابقة هي التي تتقبل مشاعرها(غضب أو خوف) وتعترف بها، هذا الانفتاح يؤدي إلى بناء شخصية قوية ومرنة.</text:p>
          </text:list-item>
          <text:list-item>
            <text:p text:style-name="op_5f_txt_5f__20__3e__20_orderedListTag_5f__20__3e__20_paragraph_20_level_20_1">عدم التوافق( عدم التطابق): يحدث عندما يكون هناك تباعد كبير بين الذات الواقعية والذات المثالية، هذا يؤدي إلى القلق، التوتر، والاضطرابات النفسية.فالشخصية غير المتطابقة هي التي تنكر واقعها لتتطابق مع صورتها المثالية، مما يؤدي إلى بناء شخصية هشة عرضة للقلق والتوتر.</text:p>
          </text:list-item>
        </text:list>
        <text:h text:style-name="odTemplateText_20__3e__20_title_20__3e__20_level_20_03" text:outline-level="3"><text:bookmark-start text:name="__RefHeading___Toc819_2893225301"/>التقدير غير المشروط(Unconditional Positive Regard):<text:bookmark-end text:name="__RefHeading___Toc819_2893225301"/></text:h>
        <text:p text:style-name="spaceBeforeKeepSmall"> <text:span text:style-name="T1"> </text:span></text:p>
        <text:p text:style-name="op_5f_txt_5f__20__3e__20_paraTag_5f_">يتوقف بناء الشخصية السوية عند روجرز على نوع التقدير الذي يتلقاه الفرد من المحيطين به (خاصة الوالدين في البداية)، و يعتقد روجرز أن النمو النفسي السوي يتطلب بيئة توفر شروط أساسية:</text:p>
        <text:list xml:id="list115014057661198" text:style-name="op_5f_txt_5f__20__3e__20_orderedListTag_5f__20__3e__20_list">
          <text:list-item text:start-value="1">
            <text:p text:style-name="op_5f_txt_5f__20__3e__20_orderedListTag_5f__20__3e__20_paragraph_20_level_20_1">التوافق(Genuineness/ Congruence): أن يكون المعالج(أو الوالد) صادقا ومنفتحا في تعامله.</text:p>
          </text:list-item>
          <text:list-item>
            <text:p text:style-name="op_5f_txt_5f__20__3e__20_orderedListTag_5f__20__3e__20_paragraph_20_level_20_1">التقدير المشروط: إذا كان الطفل يشعر أنهم حبوب فقط إذا نجح، فإنه يبني شخصية قائمة على إرضاء الآخرين وتزييف مشاعره، مما يؤدي إلى التشويه.</text:p>
          </text:list-item>
          <text:list-item>
            <text:p text:style-name="op_5f_txt_5f__20__3e__20_orderedListTag_5f__20__3e__20_paragraph_20_level_20_1">التقدير غير المشروط: قبول الفرد كما هو، دون شروط أو أحكام، مما يساعده على تقبل ذاته، ويستطيع بناء شخصية أصيلة ومنفتحة على الخبرة، ولا يخشى من الوقوع في الخطأ.</text:p>
          </text:list-item>
          <text:list-item>
            <text:p text:style-name="op_5f_txt_5f__20__3e__20_orderedListTag_5f__20__3e__20_paragraph_20_level_20_1">الفهم التعاطفي(Empathic Understanding): القدرة على فهم مشاعر الفرد من وجهة نظره</text:p>
          </text:list-item>
          <text:list-item>
            <text:p text:style-name="op_5f_txt_5f__20__3e__20_orderedListTag_5f__20__3e__20_paragraph_20_level_20_1"><text:soft-page-break/>خلاصة القول ، الهدف النهائي لبناء الشخصية عند روجرز هو الوصول لدرجة كامل الأداء، وتتميز هذه الشخصية بالآتي:</text:p>
          </text:list-item>
        </text:list>
        <text:list xml:id="list115013839248988" text:style-name="op_5f_txt_5f__20__3e__20_itemizedListTag_5f__20__3e__20_list">
          <text:list-item text:start-value="1">
            <text:p text:style-name="op_5f_txt_5f__20__3e__20_itemizedListTag_5f__20__3e__20_paragraph_20_level_20_1">الانفتاح على الخبرة: عدم الدفاعية تجاه المشاعر الجديدة.</text:p>
          </text:list-item>
          <text:list-item>
            <text:p text:style-name="op_5f_txt_5f__20__3e__20_itemizedListTag_5f__20__3e__20_paragraph_20_level_20_1">العيش الوجودي: الاستمتاع باللحظة الراهنة وتجاربها.</text:p>
          </text:list-item>
          <text:list-item>
            <text:p text:style-name="op_5f_txt_5f__20__3e__20_itemizedListTag_5f__20__3e__20_paragraph_20_level_20_1">الثقة العضوية: الثقة في المشاعر والحدس الداخلي لاتخاذ القرارات(كيفافي،2010).</text:p>
          </text:list-item>
        </text:list>
        <text:p text:style-name="op_5f_txt_5f__20__3e__20_paraTag_5f_">باختصار روجرز يرى أن الشخصية ليست بناء ثابتا بل هي عملية صيرورة الإنسان يبني شخصيته من خلال تجاربه الذاتية ومدى صدقه مع نفسه وتقبله لذاته وللآخرين.أي الشخصية تزدهر في مناخ من التقدير غير المشروط.</text:p>
        <text:p text:style-name="P3"> <text:bookmark-end text:name="db_N7b_HEAuLCVlXeb3iT5IF9I7Nd_N1ab_11"/> <text:span text:style-name="T1"> </text:span></text:p>
        <text:p text:style-name="P2">   </text:p>
      </text:section>
      <text:p text:style-name="P2">   </text:p>
      <text:p text:style-name="sw_5f_WHeaderSection_20__3e__20_breakNewSection"> <text:span text:style-name="T1"> </text:span></text:p>
      <text:p text:style-name="P1">   </text:p>
      <text:section text:style-name="Sect1" text:name="Section14">
        <text:p text:style-name="P1">   </text:p>
        <text:p text:style-name="sw_5f_WHeaderSection_20__3e__20_pageTitle"><text:bookmark-start text:name="__RefHeading___Toc821_2893225301"/>خاتمة<text:bookmark-end text:name="__RefHeading___Toc821_2893225301"/></text:p>
        <text:p text:style-name="sw_5f_WHeaderSection_20__3e__20_pageId"> <text:span text:style-name="T1"> </text:span></text:p>
        <text:p text:style-name="P2">   </text:p>
      </text:section>
      <text:p text:style-name="P2">   </text:p>
      <text:p text:style-name="sw_5f_WHeaderSection_20__3e__20_spaceAfter"> <text:span text:style-name="T1"> </text:span></text:p>
      <text:p text:style-name="op_5f_txt_5f__20__3e__20_paraTag_5f_">لقد قدم التيار الإنساني منظورا متفائل للشخصية، مؤكد على قدرة الإنسان على النمو، التطور، وتحقيق إمكاناته الكامنة، ورغم أن هذه النظريات قد واجهت انتقادات لافتقارها أحيانا للمنهجية العلمية الصارمة، إلا أنها أثرت بشكل كبير في العلاج النفسي( خاصة العلاج المتمركز حول العميل) وفي مجالات التعليم والتنمية البشرية، وساهمت في إبراز أهمية العوامل الذاتية والإيجابية في فهم السلوك البشري.</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Arial" svg:font-family="Arial" style:font-family-generic="swiss" style:font-pitch="variable"/>
    <style:font-face style:name="Arial1" svg:font-family="Arial" style:font-adornments="Gras" style:font-family-generic="swiss" style:font-pitch="variable"/>
    <style:font-face style:name="Liberation Serif" svg:font-family="'Liberation Serif'" style:font-family-generic="roman" style:font-pitch="variable"/>
    <style:font-face style:name="Segoe UI" svg:font-family="'Segoe UI'" style:font-family-generic="system" style:font-pitch="variable"/>
    <style:font-face style:name="StarSymbol" svg:font-family="StarSymbol" style:font-charset="x-symbol"/>
    <style:font-face style:name="Tahoma" svg:font-family="Tahoma" style:font-family-generic="system" style:font-pitch="variable"/>
    <style:font-face style:name="Verdana" svg:font-family="Verdana" style:font-adornments="Gras" style:font-family-generic="swiss" style:font-pitch="variable"/>
    <style:font-face style:name="Verdana1" svg:font-family="Verdana" style:font-adornments="Normal" style:font-family-generic="swiss" style:font-pitch="variable"/>
    <style:font-face style:name="Wingdings" svg:font-family="Wingdings" style:font-adornments="Normal" style:font-pitch="variable" style:font-charset="x-symbol"/>
  </office:font-face-decls>
  <office:styles>
    <draw:fill-image draw:name="Bitmap_20_28" draw:display-name="Bitmap 28" xlink:href="Pictures/1000000000000001000003E8F0322B79486A52FC.png" xlink:type="simple" xlink:show="embed" xlink:actuate="onLoad"/>
    <draw:fill-image draw:name="Bitmap_20_30" draw:display-name="Bitmap 30" xlink:href="Pictures/100000000000076200000076ABE64EE0385D1777.jpg" xlink:type="simple" xlink:show="embed" xlink:actuate="onLoad"/>
    <draw:fill-image draw:name="Bitmap_20_31" draw:display-name="Bitmap 31" xlink:href="Pictures/1000000000000762000000769B6FEADC71E987D6.jpg" xlink:type="simple" xlink:show="embed" xlink:actuate="onLoad"/>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fo:color="#000000" loext:opacity="100%" style:font-name="Liberation Serif" fo:font-size="12pt" fo:language="en" fo:country="US" style:font-name-asian="Segoe UI" style:font-size-asian="12pt" style:language-asian="en" style:country-asian="US" style:font-name-complex="Tahoma" style:font-size-complex="12pt" style:language-complex="en" style:country-complex="US"/>
    </style:default-style>
    <style:default-style style:family="paragraph">
      <style:paragraph-properties style:text-autospace="ideograph-alpha" style:punctuation-wrap="hanging" style:line-break="strict" style:writing-mode="page"/>
      <style:text-properties fo:color="#000000" loext:opacity="100%" style:font-name="Liberation Serif" fo:font-size="12pt" fo:language="en" fo:country="US" style:font-name-asian="Segoe UI" style:font-size-asian="12pt" style:language-asian="en" style:country-asian="US" style:font-name-complex="Tahoma" style:font-size-complex="12pt" style:language-complex="en" style:country-complex="US"/>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text-properties style:use-window-font-color="true" loext:opacity="0%"/>
    </style:style>
    <style:style style:name="sw_5f_WIntro_20__3e__20_carBeforeIntro" style:display-name="sw_WIntro &gt; carBeforeIntro" style:family="paragraph" style:parent-style-name="odTemplateText_20__3e__20__23_defaultStyle">
      <style:paragraph-properties fo:margin-top="0.499cm" fo:margin-bottom="0cm" style:contextual-spacing="false"/>
    </style:style>
    <style:style style:name="odTemplateText_5f_content_20__3e__20_partTitleRightP" style:display-name="odTemplateText_content &gt; partTitleRightP" style:family="paragraph" style:parent-style-name="odTemplateText_20__3e__20__23_defaultStyle">
      <style:paragraph-properties fo:margin-left="0cm" fo:margin-right="1.499cm" fo:margin-top="0cm" fo:margin-bottom="0cm" style:contextual-spacing="false" fo:text-align="end" style:justify-single-word="false" fo:text-indent="0cm" style:auto-text-indent="false"/>
      <style:text-properties fo:color="#666699" loext:opacity="100%" fo:font-size="9pt" style:font-size-complex="9pt"/>
    </style:style>
    <style:style style:name="odTemplateText_20__3e__20_title_20__3e__20_level_20_01" style:display-name="odTemplateText &gt; title &gt; level 01" style:family="paragraph" style:parent-style-name="odTemplateText_20__3e__20__23_defaultStyle" style:next-style-name="odTemplateText_20__3e__20__23_defaultStyle" style:default-outline-level="1" style:class="text" style:master-page-name="">
      <style:paragraph-properties fo:margin-top="1.499cm" fo:margin-bottom="0cm" style:contextual-spacing="false" style:page-number="auto" fo:break-before="auto" fo:break-after="auto" fo:keep-with-next="always"/>
      <style:text-properties fo:font-size="115%" fo:font-weight="bold" style:font-size-asian="115%" style:font-weight-asian="bold" style:font-size-complex="115%" style:font-weight-complex="bold" text:display="none"/>
    </style:style>
    <style:style style:name="odTemplateText_20__3e__20_title_20__3e__20_level_20_03" style:display-name="odTemplateText &gt; title &gt; level 03" style:family="paragraph" style:parent-style-name="odTemplateText_20__3e__20__23_defaultStyle" style:next-style-name="odTemplateText_20__3e__20__23_defaultStyle" style:default-outline-level="3" style:class="text" style:master-page-name="">
      <loext:graphic-properties draw:fill="none" draw:fill-color="#729fcf"/>
      <style:paragraph-properties fo:margin-top="0.6cm" fo:margin-bottom="0.199cm" style:contextual-spacing="false" fo:text-align="end" style:justify-single-word="false" fo:keep-together="auto" fo:orphans="3" fo:widows="3" style:page-number="auto" fo:background-color="transparent" fo:keep-with-next="always"/>
      <style:text-properties fo:color="#666699" loext:opacity="100%" fo:font-size="125%" fo:font-weight="bold" style:font-size-asian="14pt" style:font-weight-asian="bold" style:font-size-complex="125%" style:font-weight-complex="bold"/>
    </style:style>
    <style:style style:name="odTemplateText_20__3e__20_title_20__3e__20_level_20_02" style:display-name="odTemplateText &gt; title &gt; level 02" style:family="paragraph" style:parent-style-name="odTemplateText_20__3e__20__23_defaultStyle" style:next-style-name="odTemplateText_20__3e__20__23_defaultStyle" style:default-outline-level="2" style:class="text" style:master-page-name="">
      <loext:graphic-properties draw:fill="none" draw:fill-color="#729fcf"/>
      <style:paragraph-properties fo:margin-left="-1.499cm" fo:margin-right="0cm" fo:margin-top="1cm" fo:margin-bottom="0.4cm" style:contextual-spacing="false" fo:text-align="end" style:justify-single-word="false" fo:keep-together="auto" fo:orphans="3" fo:widows="3" fo:text-indent="0cm" style:auto-text-indent="false" style:page-number="auto" fo:background-color="transparent" fo:padding="0cm" fo:border="none" style:shadow="none" fo:keep-with-next="always"/>
      <style:text-properties fo:color="#666699" loext:opacity="100%" fo:font-size="150%" fo:font-style="normal" fo:font-weight="bold" style:font-size-asian="14pt" style:font-style-asian="italic" style:font-weight-asian="bold" style:font-size-complex="150%" style:font-style-complex="italic" style:font-weight-complex="bold"/>
    </style:style>
    <style:style style:name="odTemplateText_20__3e__20_tableOfContents_5f_toc_20__3e__20_titles" style:display-name="odTemplateText &gt; tableOfContents_toc &gt; titles" style:family="paragraph" style:parent-style-name="odTemplateText_20__3e__20__23_defaultStyle" style:master-page-name="">
      <style:paragraph-properties fo:text-align="end" style:justify-single-word="false" style:page-number="auto">
        <style:tab-stops>
          <style:tab-stop style:position="16.999cm" style:type="right" style:leader-style="dotted" style:leader-text="."/>
        </style:tab-stops>
      </style:paragraph-properties>
    </style:style>
    <style:style style:name="op_5f_odRootM_5f_date_5f__20__3e__20_pdgDate" style:display-name="op_odRootM_date_ &gt; pdgDate" style:family="paragraph" style:parent-style-name="odTemplateText_20__3e__20__23_defaultStyle">
      <style:paragraph-properties fo:margin-top="0cm" fo:margin-bottom="0cm" style:contextual-spacing="false" fo:text-align="end" style:justify-single-word="false"/>
      <style:text-properties style:font-name="Arial" fo:font-family="Arial" style:font-family-generic="swiss" style:font-pitch="variable"/>
    </style:style>
    <style:style style:name="odTemplateText_20__3e__20_tableOfContents_5f_toc_20__3e__20_main_20_title" style:display-name="odTemplateText &gt; tableOfContents_toc &gt; main title" style:family="paragraph" style:parent-style-name="odTemplateText_20__3e__20__23_defaultStyle" style:class="index" style:master-page-name="">
      <style:paragraph-properties fo:margin-left="0cm" fo:margin-right="0cm" fo:text-indent="0cm" style:auto-text-indent="false" style:page-number="auto" fo:break-before="page" text:number-lines="false" text:line-number="0"/>
      <style:text-properties fo:font-size="16pt" fo:font-weight="bold" style:font-size-asian="16pt" style:font-weight-asian="bold" style:font-size-complex="16pt" style:font-weight-complex="bold"/>
    </style:style>
    <style:style style:name="op_5f_odRootM_5f_id_5f__20__3e__20_pdgId" style:display-name="op_odRootM_id_ &gt; pdgId" style:family="paragraph" style:parent-style-name="odTemplateText_20__3e__20__23_defaultStyle">
      <style:paragraph-properties fo:margin-top="0cm" fo:margin-bottom="0cm" style:contextual-spacing="false" fo:text-align="end" style:justify-single-word="false"/>
      <style:text-properties fo:color="#666666" loext:opacity="100%" fo:font-size="120%" fo:font-style="italic" fo:font-weight="normal" style:font-size-complex="120%"/>
    </style:style>
    <style:style style:name="odTemplateText_20__3e__20_tableOfContents_5f_toc_20__3e__20_title_20_level_20_10" style:display-name="odTemplateText &gt; tableOfContents_toc &gt; title level 10" style:family="paragraph" style:parent-style-name="odTemplateText_20__3e__20_tableOfContents_5f_toc_20__3e__20_titles">
      <style:paragraph-properties fo:text-align="start" style:justify-single-word="false"/>
    </style:style>
    <style:style style:name="odTemplateText_20__3e__20_flowTextArea_5f_title_20__3e__20_text" style:display-name="odTemplateText &gt; flowTextArea_title &gt; text" style:family="paragraph">
      <loext:graphic-properties draw:fill="none" draw:fill-color="#729fcf"/>
      <style:paragraph-properties fo:text-align="center" style:justify-single-word="false" fo:background-color="transparent" style:shadow="none" style:vertical-align="auto">
        <style:tab-stops/>
      </style:paragraph-properties>
      <style:text-properties fo:color="#000080" loext:opacity="100%" style:font-name="Verdana" fo:font-family="Verdana" style:font-style-name="Gras" style:font-family-generic="swiss" style:font-pitch="variable" fo:font-size="350%" fo:language="fr" fo:country="FR" fo:font-weight="bold" style:font-size-complex="350%"/>
    </style:style>
    <style:style style:name="sw_5f_WHeaderSection_20__3e__20_spaceAfter" style:display-name="sw_WHeaderSection &gt; spaceAfter" style:family="paragraph" style:parent-style-name="odTemplateText_20__3e__20__23_defaultStyle">
      <style:paragraph-properties fo:text-align="start" style:justify-single-word="false"/>
      <style:text-properties fo:font-size="44pt" style:font-size-complex="44pt"/>
    </style:style>
    <style:style style:name="op_5f_txt_5f__20__3e__20_paraTag_5f_" style:display-name="op_txt_ &gt; paraTag_" style:family="paragraph" style:parent-style-name="odTemplateText_20__3e__20__23_defaultStyle">
      <style:paragraph-properties fo:margin-top="0.101cm" fo:margin-bottom="0cm" style:contextual-spacing="false"/>
    </style:style>
    <style:style style:name="op_5f_odRootM_5f_version_5f__20__3e__20_version" style:display-name="op_odRootM_version_ &gt; version" style:family="paragraph" style:parent-style-name="odTemplateText_20__3e__20__23_defaultStyle" style:master-page-name="">
      <style:paragraph-properties fo:margin-top="0cm" fo:margin-bottom="0cm" style:contextual-spacing="false" fo:text-align="end" style:justify-single-word="false" style:page-number="auto"/>
      <style:text-properties fo:color="#666666" loext:opacity="100%" fo:font-size="120%" fo:font-style="normal" style:font-size-complex="120%"/>
    </style:style>
    <style:style style:name="odTemplateText_20__3e__20_tableOfContents_5f_toc_20__3e__20_title_20_level_20_01" style:display-name="odTemplateText &gt; tableOfContents_toc &gt; title level 01" style:family="paragraph" style:parent-style-name="odTemplateText_20__3e__20_tableOfContents_5f_toc_20__3e__20_titles" style:master-page-name="">
      <style:paragraph-properties fo:margin-top="0.4cm" fo:margin-bottom="0.199cm" style:contextual-spacing="false" fo:text-align="start" style:justify-single-word="false" style:page-number="auto" fo:padding="0cm" fo:border="none" style:shadow="none" fo:keep-with-next="always"/>
      <style:text-properties fo:color="#000080" loext:opacity="100%" fo:font-size="110%" fo:font-weight="bold" style:font-size-complex="110%" style:text-scale="120%"/>
    </style:style>
    <style:style style:name="odTemplateText_20__3e__20_tableOfContents_5f_toc_20__3e__20_title_20_level_20_02" style:display-name="odTemplateText &gt; tableOfContents_toc &gt; title level 02" style:family="paragraph" style:parent-style-name="odTemplateText_20__3e__20_tableOfContents_5f_toc_20__3e__20_titles" style:master-page-name="">
      <style:paragraph-properties fo:margin-left="1cm" fo:margin-right="0cm" fo:margin-top="0.199cm" fo:margin-bottom="0.101cm" style:contextual-spacing="false" fo:text-align="start" style:justify-single-word="false" fo:text-indent="0cm" style:auto-text-indent="false" style:page-number="auto" fo:keep-with-next="always"/>
      <style:text-properties fo:color="#666699" loext:opacity="100%"/>
    </style:style>
    <style:style style:name="odTemplateText_20__3e__20_tableOfContents_5f_toc_20__3e__20_title_20_level_20_03" style:display-name="odTemplateText &gt; tableOfContents_toc &gt; title level 03" style:family="paragraph" style:parent-style-name="odTemplateText_20__3e__20_tableOfContents_5f_toc_20__3e__20_titles" style:master-page-name="">
      <style:paragraph-properties fo:margin-left="2cm" fo:margin-right="0cm" fo:text-align="start" style:justify-single-word="false" fo:text-indent="0cm" style:auto-text-indent="false" style:page-number="auto"/>
      <style:text-properties fo:color="#666699" loext:opacity="100%" fo:font-size="80%" fo:font-style="italic" style:font-size-complex="80%"/>
    </style:style>
    <style:style style:name="odTemplateText_20__3e__20_tableOfContents_5f_toc_20__3e__20_title_20_level_20_04" style:display-name="odTemplateText &gt; tableOfContents_toc &gt; title level 04" style:family="paragraph" style:parent-style-name="odTemplateText_20__3e__20_tableOfContents_5f_toc_20__3e__20_titles">
      <style:paragraph-properties fo:text-align="start" style:justify-single-word="false"/>
    </style:style>
    <style:style style:name="odTemplateText_20__3e__20_tableOfContents_5f_toc_20__3e__20_title_20_level_20_05" style:display-name="odTemplateText &gt; tableOfContents_toc &gt; title level 05" style:family="paragraph" style:parent-style-name="odTemplateText_20__3e__20_tableOfContents_5f_toc_20__3e__20_titles">
      <style:paragraph-properties fo:text-align="start" style:justify-single-word="false"/>
    </style:style>
    <style:style style:name="odTemplateText_20__3e__20_tableOfContents_5f_toc_20__3e__20_title_20_level_20_06" style:display-name="odTemplateText &gt; tableOfContents_toc &gt; title level 06" style:family="paragraph" style:parent-style-name="odTemplateText_20__3e__20_tableOfContents_5f_toc_20__3e__20_titles">
      <style:paragraph-properties fo:text-align="start" style:justify-single-word="false"/>
    </style:style>
    <style:style style:name="odTemplateText_20__3e__20_tableOfContents_5f_toc_20__3e__20_title_20_level_20_07" style:display-name="odTemplateText &gt; tableOfContents_toc &gt; title level 07" style:family="paragraph" style:parent-style-name="odTemplateText_20__3e__20_tableOfContents_5f_toc_20__3e__20_titles">
      <style:paragraph-properties fo:text-align="start" style:justify-single-word="false"/>
    </style:style>
    <style:style style:name="odTemplateText_20__3e__20_tableOfContents_5f_toc_20__3e__20_title_20_level_20_08" style:display-name="odTemplateText &gt; tableOfContents_toc &gt; title level 08" style:family="paragraph" style:parent-style-name="odTemplateText_20__3e__20_tableOfContents_5f_toc_20__3e__20_titles">
      <style:paragraph-properties fo:text-align="start" style:justify-single-word="false"/>
    </style:style>
    <style:style style:name="odTemplateText_20__3e__20_tableOfContents_5f_toc_20__3e__20_title_20_level_20_09" style:display-name="odTemplateText &gt; tableOfContents_toc &gt; title level 09" style:family="paragraph" style:parent-style-name="odTemplateText_20__3e__20_tableOfContents_5f_toc_20__3e__20_titles">
      <style:paragraph-properties fo:text-align="start" style:justify-single-word="false"/>
    </style:style>
    <style:style style:name="viewPicture_20__3e__20_paragraph" style:display-name="viewPicture &gt; paragraph" style:family="paragraph">
      <style:paragraph-properties fo:text-align="center" style:justify-single-word="false"/>
      <style:text-properties style:font-name="Arial" fo:font-family="Arial" style:font-family-generic="swiss" style:font-pitch="variable" fo:font-size="2pt" style:font-size-complex="2pt"/>
    </style:style>
    <style:style style:name="op_5f_ue_5f__20__3e__20_subSectionTitleList_20__3e__20_main_20_title" style:display-name="op_ue_ &gt; subSectionTitleList &gt; main title" style:family="paragraph" style:parent-style-name="odTemplateText_20__3e__20__23_defaultStyle" style:class="index">
      <style:paragraph-properties fo:margin-left="0cm" fo:margin-right="0cm" fo:text-align="start" style:justify-single-word="false" fo:text-indent="0cm" style:auto-text-indent="false" text:number-lines="false" text:line-number="0"/>
      <style:text-properties fo:font-size="16pt" fo:font-weight="bold" style:font-size-asian="16pt" style:font-weight-asian="bold" style:font-size-complex="16pt" style:font-weight-complex="bold"/>
    </style:style>
    <style:style style:name="sw_5f_WHeaderSection_20__3e__20_pageId" style:display-name="sw_WHeaderSection &gt; pageId" style:family="paragraph" style:parent-style-name="odTemplateText_20__3e__20__23_defaultStyle" style:master-page-name="">
      <style:paragraph-properties fo:margin-left="0.801cm" fo:margin-right="0cm" fo:margin-top="2.3cm" fo:margin-bottom="0cm" style:contextual-spacing="false" fo:text-align="center" style:justify-single-word="false" fo:text-indent="0cm" style:auto-text-indent="false" style:page-number="auto"/>
      <style:text-properties fo:color="#333366" loext:opacity="100%" style:font-name="Arial1" fo:font-family="Arial" style:font-style-name="Gras" style:font-family-generic="swiss" style:font-pitch="variable" fo:font-size="350%" fo:font-weight="bold" style:font-size-complex="350%"/>
    </style:style>
    <style:style style:name="op_5f_ue_5f__20__3e__20_spaceAfterToc" style:display-name="op_ue_ &gt; spaceAfterToc" style:family="paragraph" style:parent-style-name="odTemplateText_20__3e__20__23_defaultStyle">
      <style:text-properties fo:font-size="130%" style:font-size-complex="130%"/>
    </style:style>
    <style:style style:name="odTemplateText_5f_content_20__3e__20_page" style:display-name="odTemplateText_content &gt; page" style:family="paragraph" style:parent-style-name="odTemplateText_20__3e__20__23_defaultStyle" style:master-page-name="">
      <style:paragraph-properties fo:margin-top="0.3cm" fo:margin-bottom="0cm" style:contextual-spacing="false" fo:text-align="center" style:justify-single-word="false" style:page-number="auto"/>
      <style:text-properties fo:color="#ffffff" loext:opacity="100%" fo:font-size="130%" style:font-size-complex="130%"/>
    </style:style>
    <style:style style:name="op_5f_ue_5f__20__3e__20_subSectionTitleList_20__3e__20_titles" style:display-name="op_ue_ &gt; subSectionTitleList &gt; titles" style:family="paragraph" style:parent-style-name="odTemplateText_20__3e__20__23_defaultStyle">
      <style:paragraph-properties>
        <style:tab-stops>
          <style:tab-stop style:position="16.999cm" style:type="right" style:leader-style="dotted" style:leader-text="."/>
        </style:tab-stops>
      </style:paragraph-properties>
    </style:style>
    <style:style style:name="sw_5f_WHeaderSection_20__3e__20_pageTitleNoTdm" style:display-name="sw_WHeaderSection &gt; pageTitleNoTdm" style:family="paragraph" style:parent-style-name="sw_5f_WHeaderSection_20__3e__20_pageTitle">
      <style:paragraph-properties fo:text-align="end" style:justify-single-word="false"/>
    </style:style>
    <style:style style:name="op_5f_txt_5f__20__3e__20_itemizedListTag_5f__20__3e__20_paragraph_20_level_20_1" style:display-name="op_txt_ &gt; itemizedListTag_ &gt; paragraph level 1" style:family="paragraph" style:parent-style-name="odTemplateText_20__3e__20__23_defaultStyle" style:list-style-name="op_5f_txt_5f__20__3e__20_itemizedListTag_5f__20__3e__20_list">
      <style:paragraph-properties fo:margin-top="0.101cm" fo:margin-bottom="0cm" style:contextual-spacing="false" fo:text-align="justify" style:justify-single-word="false"/>
    </style:style>
    <style:style style:name="op_5f_txt_5f__20__3e__20_itemizedListTag_5f__20__3e__20_paragraph_20_level_20_2" style:display-name="op_txt_ &gt; itemizedListTag_ &gt; paragraph level 2" style:family="paragraph" style:parent-style-name="odTemplateText_20__3e__20__23_defaultStyle" style:list-style-name="op_5f_txt_5f__20__3e__20_itemizedListTag_5f__20__3e__20_list">
      <style:paragraph-properties fo:text-align="justify" style:justify-single-word="false"/>
    </style:style>
    <style:style style:name="op_5f_sTxt_5f__20__3e__20_paraTag_5f_" style:display-name="op_sTxt_ &gt; paraTag_" style:family="paragraph" style:parent-style-name="odTemplateText_20__3e__20__23_defaultStyle">
      <style:paragraph-properties fo:margin-top="0.101cm" fo:margin-bottom="0cm" style:contextual-spacing="false"/>
    </style:style>
    <style:style style:name="sw_5f_WRes_20__3e__20_res_20__3e__20_title" style:display-name="sw_WRes &gt; res &gt; title" style:family="paragraph" style:parent-style-name="odTemplateText_20__3e__20__23_defaultStyle">
      <style:paragraph-properties fo:margin-top="0cm" fo:margin-bottom="0cm" style:contextual-spacing="false" fo:text-align="center" style:justify-single-word="false" text:number-lines="false" text:line-number="0"/>
      <style:text-properties fo:color="#666666" loext:opacity="100%" fo:font-style="italic" style:font-style-asian="italic" style:font-style-complex="italic"/>
    </style:style>
    <style:style style:name="odTemplateText_20__3e__20__23_defaultStyle" style:display-name="odTemplateText &gt; #defaultStyle" style:family="paragraph" style:class="text" style:master-page-name="">
      <style:paragraph-properties fo:text-align="end" style:justify-single-word="false" style:page-number="auto" style:writing-mode="rl-tb"/>
      <style:text-properties fo:color="#333333" loext:opacity="100%" style:font-name="Verdana1" fo:font-family="Verdana" style:font-style-name="Normal" style:font-family-generic="swiss" style:font-pitch="variable" fo:font-size="10pt" fo:language="fr" fo:country="FR" style:font-size-complex="10pt" style:language-complex="ar" style:country-complex="DZ"/>
    </style:style>
    <style:style style:name="op_5f_sTxt_5f_authPdg_5f__20__3e__20_paraTag_5f_" style:display-name="op_sTxt_authPdg_ &gt; paraTag_" style:family="paragraph" style:parent-style-name="odTemplateText_20__3e__20__23_defaultStyle" style:master-page-name="">
      <style:paragraph-properties fo:margin-top="0.101cm" fo:margin-bottom="0cm" style:contextual-spacing="false" fo:text-align="center" style:justify-single-word="false" style:page-number="auto"/>
      <style:text-properties fo:font-variant="small-caps" fo:color="#666666" loext:opacity="100%" fo:font-size="140%"/>
    </style:style>
    <style:style style:name="odTemplateText_5f_content_20__3e__20__23_main_20__3e__20_paragraph" style:display-name="odTemplateText_content &gt; #main &gt; paragraph" style:family="paragraph" style:master-page-name="odTemplateText_5f_content_20__3e__20__23_main">
      <style:paragraph-properties fo:text-align="end" style:justify-single-word="false" style:page-number="auto" fo:break-before="auto" fo:break-after="auto" style:writing-mode="rl-tb"/>
      <style:text-properties fo:font-size="2pt" style:font-size-asian="2pt" style:font-size-complex="2pt" style:language-complex="ar" style:country-complex="DZ"/>
    </style:style>
    <style:style style:name="sw_5f_WHeaderSection_20__3e__20_pageTitle" style:display-name="sw_WHeaderSection &gt; pageTitle" style:family="paragraph" style:parent-style-name="odTemplateText_20__3e__20__23_defaultStyle" style:master-page-name="">
      <style:paragraph-properties fo:margin-left="0.801cm" fo:margin-right="0.6cm" fo:margin-top="1.799cm" fo:margin-bottom="0cm" style:contextual-spacing="false" fo:text-align="end" style:justify-single-word="false" fo:text-indent="0cm" style:auto-text-indent="false" style:page-number="auto" fo:break-after="column"/>
      <style:text-properties fo:color="#000080" loext:opacity="100%" fo:font-size="300%" fo:font-weight="bold" style:font-size-complex="300%"/>
    </style:style>
    <style:style style:name="op_5f_ue_5f__20__3e__20_subSectionTitleList_20__3e__20_title_20_level_20_10" style:display-name="op_ue_ &gt; subSectionTitleList &gt; title level 10" style:family="paragraph" style:parent-style-name="op_5f_ue_5f__20__3e__20_subSectionTitleList_20__3e__20_titles"/>
    <style:style style:name="op_5f_ue_5f__20__3e__20_subSectionTitleList_20__3e__20_title_20_level_20_06" style:display-name="op_ue_ &gt; subSectionTitleList &gt; title level 06" style:family="paragraph" style:parent-style-name="op_5f_ue_5f__20__3e__20_subSectionTitleList_20__3e__20_titles"/>
    <style:style style:name="op_5f_ue_5f__20__3e__20_subSectionTitleList_20__3e__20_title_20_level_20_07" style:display-name="op_ue_ &gt; subSectionTitleList &gt; title level 07" style:family="paragraph" style:parent-style-name="op_5f_ue_5f__20__3e__20_subSectionTitleList_20__3e__20_titles"/>
    <style:style style:name="op_5f_ue_5f__20__3e__20_subSectionTitleList_20__3e__20_title_20_level_20_08" style:display-name="op_ue_ &gt; subSectionTitleList &gt; title level 08" style:family="paragraph" style:parent-style-name="op_5f_ue_5f__20__3e__20_subSectionTitleList_20__3e__20_titles"/>
    <style:style style:name="op_5f_ue_5f__20__3e__20_subSectionTitleList_20__3e__20_title_20_level_20_09" style:display-name="op_ue_ &gt; subSectionTitleList &gt; title level 09" style:family="paragraph" style:parent-style-name="op_5f_ue_5f__20__3e__20_subSectionTitleList_20__3e__20_titles"/>
    <style:style style:name="op_5f_ue_5f__20__3e__20_subSectionTitleList_20__3e__20_title_20_level_20_02" style:display-name="op_ue_ &gt; subSectionTitleList &gt; title level 02" style:family="paragraph" style:parent-style-name="op_5f_ue_5f__20__3e__20_subSectionTitleList_20__3e__20_titles"/>
    <style:style style:name="op_5f_ue_5f__20__3e__20_subSectionTitleList_20__3e__20_title_20_level_20_03" style:display-name="op_ue_ &gt; subSectionTitleList &gt; title level 03" style:family="paragraph" style:parent-style-name="op_5f_ue_5f__20__3e__20_subSectionTitleList_20__3e__20_titles"/>
    <style:style style:name="op_5f_ue_5f__20__3e__20_subSectionTitleList_20__3e__20_title_20_level_20_04" style:display-name="op_ue_ &gt; subSectionTitleList &gt; title level 04" style:family="paragraph" style:parent-style-name="op_5f_ue_5f__20__3e__20_subSectionTitleList_20__3e__20_titles"/>
    <style:style style:name="op_5f_ue_5f__20__3e__20_subSectionTitleList_20__3e__20_title_20_level_20_05" style:display-name="op_ue_ &gt; subSectionTitleList &gt; title level 05" style:family="paragraph" style:parent-style-name="op_5f_ue_5f__20__3e__20_subSectionTitleList_20__3e__20_titles"/>
    <style:style style:name="op_5f_ue_5f__20__3e__20_subSectionTitleList_20__3e__20_title_20_level_20_01" style:display-name="op_ue_ &gt; subSectionTitleList &gt; title level 01" style:family="paragraph" style:parent-style-name="op_5f_ue_5f__20__3e__20_subSectionTitleList_20__3e__20_titles" style:master-page-name="">
      <style:paragraph-properties fo:margin-left="0.4cm" fo:margin-right="0.199cm" fo:margin-top="0cm" fo:margin-bottom="0.199cm" style:contextual-spacing="false" fo:line-height="100%" fo:text-indent="-0.3cm" style:auto-text-indent="false" style:page-number="auto">
        <style:tab-stops>
          <style:tab-stop style:position="16.999cm" style:type="right" style:leader-style="dotted" style:leader-text="."/>
        </style:tab-stops>
      </style:paragraph-properties>
      <style:text-properties fo:color="#333366" loext:opacity="100%" fo:font-size="90%"/>
    </style:style>
    <style:style style:name="sw_5f_WHeaderSection_20__3e__20_breakNewSection" style:display-name="sw_WHeaderSection &gt; breakNewSection" style:family="paragraph" style:parent-style-name="odTemplateText_20__3e__20__23_defaultStyle" style:master-page-name="odTemplateText_5f_content_20__3e__20_section">
      <style:paragraph-properties style:page-number="auto" fo:break-before="auto" fo:break-after="auto"/>
      <style:text-properties text:display="none"/>
    </style:style>
    <style:style style:name="spaceBeforeKeepSmall" style:family="paragraph" style:parent-style-name="odTemplateText_20__3e__20__23_defaultStyle" style:master-page-name="">
      <style:paragraph-properties fo:keep-together="always" style:page-number="auto" fo:keep-with-next="always"/>
      <style:text-properties fo:font-size="40%" style:font-size-complex="40%"/>
    </style:style>
    <style:style style:name="odTemplateText_5f_content_20__3e__20_partTitleLeftP" style:display-name="odTemplateText_content &gt; partTitleLeftP" style:family="paragraph" style:parent-style-name="odTemplateText_20__3e__20__23_defaultStyle">
      <style:paragraph-properties fo:margin-left="1.499cm" fo:margin-right="0cm" fo:margin-top="0cm" fo:margin-bottom="0cm" style:contextual-spacing="false" fo:text-align="start" style:justify-single-word="false" fo:text-indent="0cm" style:auto-text-indent="false"/>
      <style:text-properties fo:color="#666699" loext:opacity="100%" fo:font-size="9pt" style:font-size-complex="9pt"/>
    </style:style>
    <style:style style:name="op_5f_txt_5f__20__3e__20_orderedListTag_5f__20__3e__20_paragraph_20_level_20_1" style:display-name="op_txt_ &gt; orderedListTag_ &gt; paragraph level 1" style:family="paragraph" style:parent-style-name="odTemplateText_20__3e__20__23_defaultStyle" style:list-style-name="op_5f_txt_5f__20__3e__20_orderedListTag_5f__20__3e__20_list">
      <style:paragraph-properties fo:text-align="justify" style:justify-single-word="fals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rame_20_contents" style:display-name="Frame contents" style:family="paragraph" style:parent-style-name="Standard" style:class="extra"/>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note" style:family="paragraph" style:parent-style-name="Standard" style:class="extra">
      <style:paragraph-properties fo:margin-left="0.6cm" fo:margin-right="0cm" fo:text-indent="-0.6cm" style:auto-text-indent="false" text:number-lines="false" text:line-number="0"/>
      <style:text-properties fo:font-size="10pt" style:font-size-asian="10pt" style:font-size-complex="10pt"/>
    </style:style>
    <style:style style:name="Text_20_body" style:display-name="Text body" style:family="paragraph" style:parent-style-name="Standard" style:class="text">
      <style:paragraph-properties fo:margin-top="0cm" fo:margin-bottom="0.247cm" style:contextual-spacing="false" fo:line-height="115%"/>
    </style:style>
    <style:style style:name="XxXXxXentry" style:family="text"/>
    <style:style style:name="titreObjectifs" style:family="text">
      <style:text-properties fo:color="#ffffff" loext:opacity="100%" fo:language="fr" fo:country="FR" fo:font-style="italic" fo:background-color="#6d6db5" style:text-rotation-angle="0" style:text-rotation-scale="line-height"/>
    </style:style>
    <style:style style:name="odTemplateTextXxXtocXxXtabStop" style:family="text"/>
    <style:style style:name="XxXXxXtabStop" style:family="text"/>
    <style:style style:name="op_5f_ue_5f__20__3e__20_hidden" style:display-name="op_ue_ &gt; hidden" style:family="text">
      <style:text-properties fo:color="#ffffff" loext:opacity="100%" fo:font-size="5%" fo:font-style="italic" style:font-size-complex="5%" text:display="true"/>
    </style:style>
    <style:style style:name="odTemplateTextXxXtocXxXpageNumber" style:family="text">
      <style:text-properties fo:font-style="italic" fo:font-weight="bold"/>
    </style:style>
    <style:style style:name="XxXXxXpageNumber" style:family="text">
      <style:text-properties fo:color="#ffffff" loext:opacity="100%"/>
    </style:style>
    <style:style style:name="odTemplateTextXxXtocXxXentry" style:family="text"/>
    <style:style style:name="Visited_20_Internet_20_Link" style:display-name="Visited Internet Link" style:family="text"/>
    <style:style style:name="odTemplateTextXxXtocXxXchapterNumber" style:family="text"/>
    <style:style style:name="XxXXxXchapterNumber" style:family="text"/>
    <style:style style:name="op_5f_txt_5f__20__3e__20_itemizedListTag_5f__20__3e__20_bullet" style:display-name="op_txt_ &gt; itemizedListTag_ &gt; bullet" style:family="text">
      <style:text-properties fo:color="#666699" loext:opacity="100%" style:font-name="StarSymbol" fo:font-family="StarSymbol" style:font-charset="x-symbol" fo:font-size="80%" style:font-name-asian="StarSymbol" style:font-family-asian="StarSymbol" style:font-charset-asian="x-symbol" style:font-size-asian="9pt" style:font-name-complex="StarSymbol" style:font-family-complex="StarSymbol" style:font-charset-complex="x-symbol" style:font-size-complex="80%"/>
    </style:style>
    <style:style style:name="op_5f_txt_5f__20__3e__20_orderedListTag_5f__20__3e__20_numbering" style:display-name="op_txt_ &gt; orderedListTag_ &gt; numbering" style:family="text">
      <style:text-properties fo:color="#666699" loext:opacity="100%" style:font-name="Arial" fo:font-family="Arial" style:font-family-generic="swiss" style:font-pitch="variable" fo:font-size="80%" style:font-size-complex="80%"/>
    </style:style>
    <style:style style:name="Internet_20_link" style:display-name="Internet link" style:family="text"/>
    <style:style style:name="odTemplateText_5f_20_5f__5f_3e_5f__5f_20_5f__5f_23_5f_title_5f_20_5f__5f_3e_5f__5f_20_5f_list_5f_20_5f__5f_3e_5f__5f_20_5f_numbering" style:display-name="odTemplateText_20__3e__20__23_title_20__3e__20_list_20__3e__20_numbering" style:family="text"/>
    <style:style style:name="odTemplateText_5f_20_5f__5f_3e_5f__5f_20_5f__5f_23_5f_title_5f_20_5f__5f_3e_5f__5f_20_5f_list_5f_20_5f__5f_3e_5f__5f_20_5f_bullet" style:display-name="odTemplateText_20__3e__20__23_title_20__3e__20_list_20__3e__20_bullet" style:family="text"/>
    <style:style style:name="Footnote_20_Symbol" style:display-name="Footnote Symbol" style:family="text"/>
    <style:style style:name="Index_20_Link" style:display-name="Index Link" style:family="text"/>
    <style:style style:name="odTemplateText_20__3e__20_area_5f_pageR_20__3e__20_frame" style:display-name="odTemplateText &gt; area_pageR &gt; frame" style:family="graphic">
      <style:graphic-properties text:anchor-type="page" svg:x="0cm" svg:y="0cm" style:wrap="none" style:vertical-pos="bottom" style:vertical-rel="page" style:horizontal-pos="right" style:horizontal-rel="page-content" fo:background-color="transparent" draw:fill="none" draw:fill-color="#729fcf" fo:padding="0cm" fo:border="none" style:shadow="none" draw:shadow-opacity="100%">
        <style:columns fo:column-count="1" fo:column-gap="0cm"/>
      </style:graphic-properties>
    </style:style>
    <style:style style:name="odTemplateText_20__3e__20_flowArea_5f_date_20__3e__20_frame" style:display-name="odTemplateText &gt; flowArea_date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style:style style:name="viewPicture" style:family="graphic" style:parent-style-name="Graphics">
      <style:graphic-properties text:anchor-type="paragraph" svg:x="0cm" svg:y="0cm" style:vertical-pos="top" style:vertical-rel="paragraph-content" style:horizontal-pos="center" style:horizontal-rel="paragraph" style:shadow="none" draw:shadow-opacity="100%" style:flow-with-text="false"/>
    </style:style>
    <style:style style:name="odTemplateText_20__3e__20_flowArea_5f_version_20__3e__20_frame" style:display-name="odTemplateText &gt; flowArea_version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sw_5f_WRes_20__3e__20_res_20__3e__20_main_20_frame" style:display-name="sw_WRes &gt; res &gt; main frame" style:family="graphic" style:parent-style-name="Frame">
      <style:graphic-properties svg:width="15.79cm" fo:min-height="0.041cm" text:anchor-type="paragraph" svg:x="0cm" svg:y="0cm" fo:margin-left="0cm" fo:margin-right="0cm" fo:margin-top="0cm" fo:margin-bottom="0cm" style:run-through="foreground" style:wrap="none" style:vertical-pos="from-top" style:vertical-rel="paragraph" style:horizontal-pos="right" style:horizontal-rel="paragraph" fo:background-color="#ffffff" style:background-transparency="100%" draw:fill="solid" draw:fill-color="#ffffff" draw:opacity="0%" fo:padding="0cm" fo:border="none" style:shadow="none" draw:shadow-opacity="100%"/>
    </style:style>
    <style:style style:name="odTemplateText_20__3e__20_area_5f_cpyL_20__3e__20_frame" style:display-name="odTemplateText &gt; area_cpyL &gt; frame" style:family="graphic">
      <style:graphic-properties text:anchor-type="page" svg:x="0cm" svg:y="0cm" style:wrap="none" style:vertical-pos="bottom" style:vertical-rel="page-content" style:horizontal-pos="right" style:horizontal-rel="page-content" fo:background-color="transparent" draw:fill="none" draw:fill-color="#729fcf" fo:padding="0cm" fo:border="none" style:shadow="none" draw:shadow-opacity="100%">
        <style:columns fo:column-count="1" fo:column-gap="0cm"/>
      </style:graphic-properties>
    </style:style>
    <style:style style:name="odTemplateText_20__3e__20_flowArea_5f_logo_20__3e__20_frame" style:display-name="odTemplateText &gt; flowArea_logo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flowTextArea_5f_title_20__3e__20_frame" style:display-name="odTemplateText &gt; flowTextArea_title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5f_content_20__3e__20_partTitleRight_20__3e__20_frame" style:display-name="odTemplateText_content &gt; partTitleRight &gt; frame" style:family="graphic">
      <style:graphic-properties svg:x="0cm" svg:y="0cm" style:wrap="none" style:vertical-pos="from-top" style:vertical-rel="page" style:horizontal-pos="from-left" style:horizontal-rel="paragraph"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area_5f_cpyR_20__3e__20_frame" style:display-name="odTemplateText &gt; area_cpyR &gt; frame" style:family="graphic">
      <style:graphic-properties text:anchor-type="page" svg:x="0cm" svg:y="0cm" style:wrap="none" style:vertical-pos="bottom" style:vertical-rel="page-content" style:horizontal-pos="left" style:horizontal-rel="page-content" fo:background-color="transparent" draw:fill="none" draw:fill-color="#729fcf" fo:padding="0cm" fo:border="none" style:shadow="none" draw:shadow-opacity="100%">
        <style:columns fo:column-count="1" fo:column-gap="0cm"/>
      </style:graphic-properties>
    </style:style>
    <style:style style:name="Graphics" style:family="graphic">
      <style:graphic-properties text:anchor-type="paragraph" svg:x="0cm" svg:y="0cm" style:wrap="none" style:vertical-pos="top" style:vertical-rel="paragraph" style:horizontal-pos="center" style:horizontal-rel="paragraph"/>
    </style:style>
    <style:style style:name="odTemplateText_20__3e__20_flowArea_5f_licence_20__3e__20_frame" style:display-name="odTemplateText &gt; flowArea_licence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flowArea_5f_id_20__3e__20_frame" style:display-name="odTemplateText &gt; flowArea_id &gt; frame" style:family="graphic">
      <style:graphic-properties svg:x="0cm" svg:y="0cm" style:wrap="none" style:vertical-pos="from-top" style:vertical-rel="page" style:horizontal-pos="from-left"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5f_content_20__3e__20_partTitleLeft_20__3e__20_frame" style:display-name="odTemplateText_content &gt; partTitleLeft &gt; frame" style:family="graphic">
      <style:graphic-properties svg:x="0cm" svg:y="0cm" style:wrap="none" style:vertical-pos="from-top" style:vertical-rel="page" style:horizontal-pos="from-left" style:horizontal-rel="paragraph"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flowArea_5f_author_20__3e__20_frame" style:display-name="odTemplateText &gt; flowArea_author &gt; frame" style:family="graphic">
      <style:graphic-properties text:anchor-type="page" svg:x="0cm" svg:y="0cm" style:wrap="none" style:vertical-pos="from-top" style:vertical-rel="page" style:horizontal-pos="center" style:horizontal-rel="page" fo:background-color="#ffffff" style:background-transparency="0%" draw:fill="solid" draw:fill-color="#ffffff" draw:opacity="100%" fo:padding="0cm" fo:border="none" style:shadow="none" draw:shadow-opacity="100%">
        <style:columns fo:column-count="1" fo:column-gap="0cm"/>
      </style:graphic-properties>
    </style:style>
    <style:style style:name="odTemplateText_20__3e__20_flowArea_5f_coll_20__3e__20_frame" style:display-name="odTemplateText &gt; flowArea_coll &gt; frame" style:family="graphic">
      <style:graphic-properties text:anchor-type="page" svg:x="0cm" svg:y="0cm" style:wrap="none" style:vertical-pos="from-top" style:vertical-rel="page" style:horizontal-pos="from-left" style:horizontal-rel="page" draw:fill="bitmap" draw:fill-image-name="Bitmap_20_28" style:repeat="stretch" draw:fill-image-ref-point="top-left" fo:padding-left="0.25cm" fo:padding-right="0.25cm" fo:padding-top="1.15cm" fo:padding-bottom="0.25cm" fo:border="0.06pt solid #ffffff" style:shadow="none" draw:shadow-opacity="100%">
        <style:background-image xlink:href="Pictures/1000000000000001000003E8F0322B79486A52FC.png" xlink:type="simple" xlink:actuate="onLoad" style:repeat="stretch"/>
        <style:columns fo:column-count="1" fo:column-gap="0cm"/>
      </style:graphic-properties>
    </style:style>
    <style:style style:name="odTemplateText_20__3e__20_area_5f_pageL_20__3e__20_frame" style:display-name="odTemplateText &gt; area_pageL &gt; frame" style:family="graphic">
      <style:graphic-properties text:anchor-type="page" svg:x="0cm" svg:y="0cm" style:wrap="none" style:vertical-pos="top" style:vertical-rel="page-content" style:horizontal-pos="left" style:horizontal-rel="page-content" fo:background-color="transparent" draw:fill="none" draw:fill-color="#729fcf" fo:padding="0cm" fo:border="none" style:shadow="none" draw:shadow-opacity="100%">
        <style:columns fo:column-count="1" fo:column-gap="0cm"/>
      </style:graphic-properties>
    </style:style>
    <text:outline-style style:name="Outline">
      <text:outline-level-style text:level="1" text:style-name="odTemplateText_5f_20_5f__5f_3e_5f__5f_20_5f__5f_23_5f_title_5f_20_5f__5f_3e_5f__5f_20_5f_list_5f_20_5f__5f_3e_5f__5f_20_5f_numbering" loext:num-list-format=" %1%." style:num-prefix=" " style:num-suffix="." style:num-format="I">
        <style:list-level-properties text:min-label-width="0.499cm"/>
      </text:outline-level-style>
      <text:outline-level-style text:level="2" text:style-name="odTemplateText_5f_20_5f__5f_3e_5f__5f_20_5f__5f_23_5f_title_5f_20_5f__5f_3e_5f__5f_20_5f_list_5f_20_5f__5f_3e_5f__5f_20_5f_numbering" loext:num-list-format=" %2%. " style:num-prefix=" " style:num-suffix=". " style:num-format="آ, ب, پ, ...">
        <style:list-level-properties text:space-before="0.501cm" text:min-label-width="0.9cm"/>
      </text:outline-level-style>
      <text:outline-level-style text:level="3" text:style-name="odTemplateText_5f_20_5f__5f_3e_5f__5f_20_5f__5f_23_5f_title_5f_20_5f__5f_3e_5f__5f_20_5f_list_5f_20_5f__5f_3e_5f__5f_20_5f_numbering" loext:num-list-format=" %3%. " style:num-prefix=" " style:num-suffix=". " style:num-format="1">
        <style:list-level-properties text:space-before="1cm" text:min-label-width="0.801cm"/>
      </text:outline-level-style>
      <text:outline-level-style text:level="4" text:style-name="odTemplateText_5f_20_5f__5f_3e_5f__5f_20_5f__5f_23_5f_title_5f_20_5f__5f_3e_5f__5f_20_5f_list_5f_20_5f__5f_3e_5f__5f_20_5f_numbering" loext:num-list-format=" %4%) " style:num-prefix=" " style:num-suffix=") " style:num-format="ا, ب, ج, ...">
        <style:list-level-properties text:space-before="1.501cm" text:min-label-width="0.801cm"/>
      </text:outline-level-style>
      <text:outline-level-style text:level="5" text:style-name="odTemplateText_5f_20_5f__5f_3e_5f__5f_20_5f__5f_23_5f_title_5f_20_5f__5f_3e_5f__5f_20_5f_list_5f_20_5f__5f_3e_5f__5f_20_5f_numbering" loext:num-list-format=" %5% " style:num-prefix=" " style:num-suffix=" " style:num-format="1">
        <style:list-level-properties text:space-before="2cm" text:min-label-width="0.499cm"/>
      </text:outline-level-style>
      <text:outline-level-style text:level="6" text:style-name="odTemplateText_5f_20_5f__5f_3e_5f__5f_20_5f__5f_23_5f_title_5f_20_5f__5f_3e_5f__5f_20_5f_list_5f_20_5f__5f_3e_5f__5f_20_5f_bullet" loext:num-list-format=" %6% " style:num-prefix=" " style:num-suffix=" " style:num-format="1">
        <style:list-level-properties text:space-before="2.501cm" text:min-label-width="0.499cm"/>
      </text:outline-level-style>
      <text:outline-level-style text:level="7" text:style-name="odTemplateText_5f_20_5f__5f_3e_5f__5f_20_5f__5f_23_5f_title_5f_20_5f__5f_3e_5f__5f_20_5f_list_5f_20_5f__5f_3e_5f__5f_20_5f_bullet" loext:num-list-format=" %7% " style:num-prefix=" " style:num-suffix=" " style:num-format="1">
        <style:list-level-properties text:space-before="3.001cm" text:min-label-width="0.499cm"/>
      </text:outline-level-style>
      <text:outline-level-style text:level="8" text:style-name="odTemplateText_5f_20_5f__5f_3e_5f__5f_20_5f__5f_23_5f_title_5f_20_5f__5f_3e_5f__5f_20_5f_list_5f_20_5f__5f_3e_5f__5f_20_5f_bullet" loext:num-list-format=" %8% " style:num-prefix=" " style:num-suffix=" " style:num-format="1">
        <style:list-level-properties text:space-before="3.502cm" text:min-label-width="0.499cm"/>
      </text:outline-level-style>
      <text:outline-level-style text:level="9" text:style-name="odTemplateText_5f_20_5f__5f_3e_5f__5f_20_5f__5f_23_5f_title_5f_20_5f__5f_3e_5f__5f_20_5f_list_5f_20_5f__5f_3e_5f__5f_20_5f_bullet" loext:num-list-format=" %9% " style:num-prefix=" " style:num-suffix=" " style:num-format="1">
        <style:list-level-properties text:space-before="4.001cm" text:min-label-width="0.499cm"/>
      </text:outline-level-style>
      <text:outline-level-style text:level="10" text:style-name="odTemplateText_5f_20_5f__5f_3e_5f__5f_20_5f__5f_23_5f_title_5f_20_5f__5f_3e_5f__5f_20_5f_list_5f_20_5f__5f_3e_5f__5f_20_5f_bullet" loext:num-list-format=" %10% " style:num-prefix=" " style:num-suffix=" " style:num-format="1">
        <style:list-level-properties text:space-before="4.502cm" text:min-label-width="0.499cm"/>
      </text:outline-level-style>
    </text:outline-style>
    <text:list-style style:name="op_5f_txt_5f__20__3e__20_orderedListTag_5f__20__3e__20_list" style:display-name="op_txt_ &gt; orderedListTag_ &gt; list">
      <text:list-level-style-number text:level="1" text:style-name="op_5f_txt_5f__20__3e__20_orderedListTag_5f__20__3e__20_numbering" loext:num-list-format=" %1%." style:num-prefix=" " style:num-suffix="." style:num-format="1">
        <style:list-level-properties text:space-before="0.635cm" text:min-label-width="0.635cm"/>
      </text:list-level-style-number>
      <text:list-level-style-number text:level="2" text:style-name="op_5f_txt_5f__20__3e__20_orderedListTag_5f__20__3e__20_numbering" loext:num-list-format=" %2%." style:num-prefix=" " style:num-suffix="." style:num-format="a">
        <style:list-level-properties text:space-before="1.27cm" text:min-label-width="0.635cm"/>
      </text:list-level-style-number>
      <text:list-level-style-number text:level="3" text:style-name="op_5f_txt_5f__20__3e__20_orderedListTag_5f__20__3e__20_numbering" loext:num-list-format="%3%." style:num-suffix="." style:num-format="i">
        <style:list-level-properties text:space-before="1.905cm" text:min-label-width="0.635cm"/>
      </text:list-level-style-number>
      <text:list-level-style-number text:level="4" text:style-name="op_5f_txt_5f__20__3e__20_orderedListTag_5f__20__3e__20_numbering" loext:num-list-format=" %4% ." style:num-prefix=" " style:num-suffix=" ." style:num-format="1">
        <style:list-level-properties text:space-before="2.54cm" text:min-label-width="0.635cm"/>
      </text:list-level-style-number>
      <text:list-level-style-number text:level="5" text:style-name="op_5f_txt_5f__20__3e__20_orderedListTag_5f__20__3e__20_numbering" loext:num-list-format=" %5% ." style:num-prefix=" " style:num-suffix=" ." style:num-format="1">
        <style:list-level-properties text:space-before="3.175cm" text:min-label-width="0.635cm"/>
      </text:list-level-style-number>
      <text:list-level-style-number text:level="6" text:style-name="op_5f_txt_5f__20__3e__20_orderedListTag_5f__20__3e__20_numbering" loext:num-list-format=" %6% ." style:num-prefix=" " style:num-suffix=" ." style:num-format="1">
        <style:list-level-properties text:space-before="3.81cm" text:min-label-width="0.635cm"/>
      </text:list-level-style-number>
      <text:list-level-style-number text:level="7" text:style-name="op_5f_txt_5f__20__3e__20_orderedListTag_5f__20__3e__20_numbering" loext:num-list-format=" %7% ." style:num-prefix=" " style:num-suffix=" ." style:num-format="1">
        <style:list-level-properties text:space-before="4.445cm" text:min-label-width="0.635cm"/>
      </text:list-level-style-number>
      <text:list-level-style-number text:level="8" text:style-name="op_5f_txt_5f__20__3e__20_orderedListTag_5f__20__3e__20_numbering" loext:num-list-format=" %8% ." style:num-prefix=" " style:num-suffix=" ." style:num-format="1">
        <style:list-level-properties text:space-before="5.08cm" text:min-label-width="0.635cm"/>
      </text:list-level-style-number>
      <text:list-level-style-number text:level="9" text:style-name="op_5f_txt_5f__20__3e__20_orderedListTag_5f__20__3e__20_numbering" loext:num-list-format=" %9% ." style:num-prefix=" " style:num-suffix=" ." style:num-format="1">
        <style:list-level-properties text:space-before="5.715cm" text:min-label-width="0.635cm"/>
      </text:list-level-style-number>
      <text:list-level-style-number text:level="10" text:style-name="op_5f_txt_5f__20__3e__20_orderedListTag_5f__20__3e__20_numbering" loext:num-list-format=" %10% ." style:num-prefix=" " style:num-suffix=" ." style:num-format="1">
        <style:list-level-properties text:space-before="6.35cm" text:min-label-width="0.635cm"/>
      </text:list-level-style-number>
    </text:list-style>
    <text:list-style style:name="op_5f_txt_5f__20__3e__20_itemizedListTag_5f__20__3e__20_list" style:display-name="op_txt_ &gt; itemizedListTag_ &gt; list">
      <text:list-level-style-bullet text:level="1" text:style-name="op_5f_txt_5f__20__3e__20_itemizedListTag_5f__20__3e__20_bullet" loext:num-list-format=" %1%" style:num-prefix=" " text:bullet-char="">
        <style:list-level-properties text:space-before="0.635cm" text:min-label-width="0.635cm"/>
        <style:text-properties style:font-name="Wingdings"/>
      </text:list-level-style-bullet>
      <text:list-level-style-bullet text:level="2" text:style-name="op_5f_txt_5f__20__3e__20_itemizedListTag_5f__20__3e__20_bullet" loext:num-list-format=" %2%" style:num-prefix=" " text:bullet-char="-">
        <style:list-level-properties text:space-before="1.27cm" text:min-label-width="0.635cm"/>
        <style:text-properties style:font-name="Arial"/>
      </text:list-level-style-bullet>
      <text:list-level-style-bullet text:level="3" text:style-name="op_5f_txt_5f__20__3e__20_itemizedListTag_5f__20__3e__20_bullet" loext:num-list-format=" %3%" style:num-prefix=" " text:bullet-char="">
        <style:list-level-properties text:space-before="1.905cm" text:min-label-width="0.635cm"/>
        <style:text-properties style:font-name="Wingdings"/>
      </text:list-level-style-bullet>
      <text:list-level-style-bullet text:level="4" text:style-name="op_5f_txt_5f__20__3e__20_itemizedListTag_5f__20__3e__20_bullet" loext:num-list-format=" %4%" style:num-prefix=" " text:bullet-char="">
        <style:list-level-properties text:space-before="2.54cm" text:min-label-width="0.635cm"/>
        <style:text-properties style:font-name="Wingdings"/>
      </text:list-level-style-bullet>
      <text:list-level-style-bullet text:level="5" text:style-name="op_5f_txt_5f__20__3e__20_itemizedListTag_5f__20__3e__20_bullet" loext:num-list-format=" %5%" style:num-prefix=" " text:bullet-char="">
        <style:list-level-properties text:space-before="3.175cm" text:min-label-width="0.635cm"/>
        <style:text-properties style:font-name="Wingdings"/>
      </text:list-level-style-bullet>
      <text:list-level-style-bullet text:level="6" text:style-name="op_5f_txt_5f__20__3e__20_itemizedListTag_5f__20__3e__20_bullet" loext:num-list-format=" %6%" style:num-prefix=" " text:bullet-char="">
        <style:list-level-properties text:space-before="3.81cm" text:min-label-width="0.635cm"/>
        <style:text-properties style:font-name="Wingdings"/>
      </text:list-level-style-bullet>
      <text:list-level-style-bullet text:level="7" text:style-name="op_5f_txt_5f__20__3e__20_itemizedListTag_5f__20__3e__20_bullet" loext:num-list-format=" %7%" style:num-prefix=" " text:bullet-char="">
        <style:list-level-properties text:space-before="4.445cm" text:min-label-width="0.635cm"/>
        <style:text-properties style:font-name="Wingdings"/>
      </text:list-level-style-bullet>
      <text:list-level-style-bullet text:level="8" text:style-name="op_5f_txt_5f__20__3e__20_itemizedListTag_5f__20__3e__20_bullet" loext:num-list-format=" %8%" style:num-prefix=" " text:bullet-char="">
        <style:list-level-properties text:space-before="5.08cm" text:min-label-width="0.635cm"/>
        <style:text-properties style:font-name="Wingdings"/>
      </text:list-level-style-bullet>
      <text:list-level-style-bullet text:level="9" text:style-name="op_5f_txt_5f__20__3e__20_itemizedListTag_5f__20__3e__20_bullet" loext:num-list-format=" %9%" style:num-prefix=" " text:bullet-char="">
        <style:list-level-properties text:space-before="5.715cm" text:min-label-width="0.635cm"/>
        <style:text-properties style:font-name="Wingdings"/>
      </text:list-level-style-bullet>
      <text:list-level-style-bullet text:level="10" text:style-name="op_5f_txt_5f__20__3e__20_itemizedListTag_5f__20__3e__20_bullet" loext:num-list-format=" %10%" style:num-prefix=" " text:bullet-char="">
        <style:list-level-properties text:space-before="6.35cm" text:min-label-width="0.635cm"/>
        <style:text-properties style:font-name="Wingdings"/>
      </text:list-level-style-bullet>
    </text:list-style>
    <text:notes-configuration text:note-class="footnote" text:default-style-name="Footnote" text:citation-style-name="Footnote_20_Symbol" text:master-page-name="Footnote" style:num-suffix=" - "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Mfr1" style:family="graphic" style:parent-style-name="odTemplateText_20__3e__20_area_5f_cpyR_20__3e__20_frame">
      <style:graphic-properties style:vertical-pos="top" style:vertical-rel="page-content" style:horizontal-pos="left" style:horizontal-rel="page-content" style:flow-with-text="true"/>
    </style:style>
    <style:style style:name="Mfr2" style:family="graphic" style:parent-style-name="odTemplateText_20__3e__20_area_5f_pageR_20__3e__20_frame">
      <style:graphic-properties style:vertical-pos="top" style:vertical-rel="paragraph-content" style:horizontal-pos="right" style:horizontal-rel="page-content"/>
    </style:style>
    <style:style style:name="Mfr3" style:family="graphic" style:parent-style-name="odTemplateText_20__3e__20_area_5f_cpyL_20__3e__20_frame">
      <style:graphic-properties style:vertical-pos="top" style:vertical-rel="page-content" style:horizontal-pos="right" style:horizontal-rel="page-content" style:flow-with-text="true"/>
    </style:style>
    <style:style style:name="Mfr4" style:family="graphic" style:parent-style-name="odTemplateText_20__3e__20_area_5f_pageL_20__3e__20_frame">
      <style:graphic-properties style:horizontal-pos="left" style:horizontal-rel="page-content" style:flow-with-text="true"/>
    </style:style>
    <style:style style:name="Mfr5" style:family="graphic" style:parent-style-name="odTemplateText_5f_content_20__3e__20_partTitleRight_20__3e__20_frame">
      <style:graphic-properties style:vertical-pos="top" style:vertical-rel="paragraph-content" style:horizontal-pos="left" style:horizontal-rel="paragraph" style:flow-with-text="false" loext:rel-width-rel="paragraph"/>
    </style:style>
    <style:style style:name="Mfr6" style:family="graphic" style:parent-style-name="odTemplateText_5f_content_20__3e__20_partTitleLeft_20__3e__20_frame">
      <style:graphic-properties style:vertical-pos="top" style:vertical-rel="paragraph-content" style:horizontal-pos="left" style:horizontal-rel="paragraph" style:flow-with-text="false" loext:rel-width-rel="paragraph"/>
    </style:style>
    <style:page-layout style:name="Mpm1">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usage="right">
      <style:page-layout-properties fo:page-width="21.001cm" fo:page-height="29.7cm" style:num-format="1" style:print-orientation="portrait" fo:margin-top="1.499cm" fo:margin-bottom="1.3cm" fo:margin-left="3cm" fo:margin-right="1.499cm" fo:background-color="transparent" style:writing-mode="lr-tb" style:layout-grid-color="#c0c0c0" style:layout-grid-lines="20" style:layout-grid-base-height="0.706cm" style:layout-grid-ruby-height="0.353cm" style:layout-grid-mode="none" style:layout-grid-ruby-below="false" style:layout-grid-print="false" style:layout-grid-display="false" draw:fill="none" draw:fill-color="#006699" draw:opacity="100%" draw:fill-image-width="0cm" draw:fill-image-height="0cm" style:repeat="stretch" draw:fill-image-ref-point="top-left" style:footnote-max-height="0cm" loext:margin-gutter="0cm">
        <style:footnote-sep style:distance-before-sep="0.101cm" style:distance-after-sep="0.101cm" style:line-style="none" style:adjustment="left" style:rel-width="25%" style:color="#000000"/>
      </style:page-layout-properties>
      <style:header-style/>
      <style:footer-style>
        <style:header-footer-properties svg:height="1.6cm" fo:margin-left="0cm" fo:margin-right="0cm" fo:margin-top="0.6cm" style:dynamic-spacing="false" draw:fill="bitmap" draw:fill-image-name="Bitmap_20_30" style:repeat="stretch" draw:fill-image-ref-point="top-left">
          <style:background-image xlink:href="Pictures/100000000000076200000076ABE64EE0385D1777.jpg" xlink:type="simple" xlink:actuate="onLoad" style:repeat="stretch"/>
        </style:header-footer-properties>
      </style:footer-style>
    </style:page-layout>
    <style:page-layout style:name="Mpm3" style:page-usage="left">
      <style:page-layout-properties fo:page-width="21.001cm" fo:page-height="29.7cm" style:num-format="1" style:print-orientation="portrait" fo:margin-top="1.499cm" fo:margin-bottom="1.3cm" fo:margin-left="1.499cm" fo:margin-right="3cm" style:shadow="none" fo:background-color="transparent" style:writing-mode="lr-tb" style:layout-grid-color="#c0c0c0" style:layout-grid-lines="20" style:layout-grid-base-height="0.706cm" style:layout-grid-ruby-height="0.353cm" style:layout-grid-mode="none" style:layout-grid-ruby-below="false" style:layout-grid-print="false" style:layout-grid-display="false" draw:fill="none" draw:fill-color="#729fcf" style:footnote-max-height="0cm" loext:margin-gutter="0cm">
        <style:footnote-sep style:distance-before-sep="0.101cm" style:distance-after-sep="0.101cm" style:line-style="none" style:adjustment="left" style:rel-width="25%" style:color="#000000"/>
      </style:page-layout-properties>
      <style:header-style>
        <style:header-footer-properties svg:height="0.6cm" fo:margin-left="0cm" fo:margin-right="0cm" fo:margin-bottom="0.3cm" fo:border-top="none" fo:border-bottom="0.51pt solid #666699" fo:border-left="none" fo:border-right="none" fo:padding-top="0cm" fo:padding-bottom="0.101cm" fo:padding-left="0cm" fo:padding-right="5.001cm" style:shadow="none" fo:background-color="transparent" style:dynamic-spacing="false" draw:fill="none" draw:fill-color="#729fcf"/>
      </style:header-style>
      <style:footer-style>
        <style:header-footer-properties svg:height="1.6cm" fo:margin-left="0cm" fo:margin-right="0cm" fo:margin-top="0.6cm" fo:border="none" fo:padding="0cm" style:shadow="none" style:dynamic-spacing="false" draw:fill="bitmap" draw:fill-image-name="Bitmap_20_31" style:repeat="stretch" draw:fill-image-ref-point="top-left">
          <style:background-image xlink:href="Pictures/1000000000000762000000769B6FEADC71E987D6.jpg" xlink:type="simple" xlink:actuate="onLoad" style:repeat="stretch"/>
        </style:header-footer-properties>
      </style:footer-style>
    </style:page-layout>
    <style:page-layout style:name="Mpm4" style:page-usage="right">
      <style:page-layout-properties fo:page-width="21.001cm" fo:page-height="29.7cm" style:num-format="1" style:print-orientation="portrait" fo:margin-top="1.499cm" fo:margin-bottom="1.3cm" fo:margin-left="3cm" fo:margin-right="1.499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distance-before-sep="0.101cm" style:distance-after-sep="0.101cm" style:line-style="none" style:adjustment="left" style:rel-width="25%" style:color="#000000"/>
      </style:page-layout-properties>
      <style:header-style>
        <style:header-footer-properties svg:height="0.6cm" fo:margin-left="0cm" fo:margin-right="0cm" fo:margin-bottom="0.3cm" fo:border-top="none" fo:border-bottom="0.51pt solid #666699" fo:border-left="none" fo:border-right="none" fo:padding-top="0cm" fo:padding-bottom="0cm" fo:padding-left="5.001cm" fo:padding-right="0cm" style:shadow="none" style:dynamic-spacing="false"/>
      </style:header-style>
      <style:footer-style>
        <style:header-footer-properties svg:height="1.6cm" fo:margin-left="0cm" fo:margin-right="0cm" fo:margin-top="0.6cm" style:dynamic-spacing="false" draw:fill="bitmap" draw:fill-image-name="Bitmap_20_30" style:repeat="stretch" draw:fill-image-ref-point="top-left">
          <style:background-image xlink:href="Pictures/100000000000076200000076ABE64EE0385D1777.jpg" xlink:type="simple" xlink:actuate="onLoad" style:repeat="stretch"/>
        </style:header-footer-properties>
      </style:footer-style>
    </style:page-layout>
    <style:page-layout style:name="Mpm5" style:page-usage="right">
      <style:page-layout-properties fo:page-width="21.001cm" fo:page-height="29.7cm" style:num-format="1" style:print-orientation="portrait" fo:margin-top="0cm" fo:margin-bottom="0cm" fo:margin-left="0cm" fo:margin-right="0cm" style:shadow="none" fo:background-color="transparent" style:writing-mode="lr-tb" style:layout-grid-color="#c0c0c0" style:layout-grid-lines="20" style:layout-grid-base-height="0.706cm" style:layout-grid-ruby-height="0.353cm" style:layout-grid-mode="none" style:layout-grid-ruby-below="false" style:layout-grid-print="false" style:layout-grid-display="false" draw:fill="none" draw:fill-color="#729fcf" style:footnote-max-height="0cm" loext:margin-gutter="0cm">
        <style:footnote-sep style:distance-before-sep="0.101cm" style:distance-after-sep="0.101cm" style:line-style="none"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2cm" fo:margin-bottom="2cm" fo:margin-left="2cm" fo:margin-right="2cm" style:writing-mode="lr-tb" style:footnote-max-height="0cm" loext:margin-gutter="0cm">
        <style:footnote-sep style:line-style="solid" style:adjustment="left" style:rel-width="25%" style:color="#000000"/>
      </style:page-layout-properties>
      <style:header-style/>
      <style:footer-style/>
    </style:page-layout>
    <style:style style:name="Mdp1" style:family="drawing-page">
      <style:drawing-page-properties draw:fill="none" draw:background-size="full" draw:fill-color="#006699" draw:opacity="100%" draw:fill-image-width="0cm" draw:fill-image-height="0cm" style:repeat="stretch" draw:fill-image-ref-point="top-left"/>
    </style:style>
    <style:style style:name="Mdp2" style:family="drawing-page">
      <style:drawing-page-properties draw:fill="none" draw:background-size="full" draw:fill-color="#729fcf"/>
    </style:style>
    <style:style style:name="Mdp3" style:family="drawing-page">
      <style:drawing-page-properties draw:background-size="full"/>
    </style:style>
  </office:automatic-styles>
  <office:master-styles>
    <style:master-page style:name="Standard" style:page-layout-name="Mpm1"/>
    <style:master-page style:name="odTemplateText_5f_content_20__3e__20_section" style:display-name="odTemplateText_content &gt; section" style:page-layout-name="Mpm2" draw:style-name="Mdp1" style:next-style-name="odTemplateText_5f_content_20__3e__20_left">
      <style:footer>
        <text:p text:style-name="Footer"><draw:frame draw:style-name="Mfr1" draw:name="drawAutoName_N4f2" text:anchor-type="paragraph" svg:width="10.64cm" svg:height="0.88cm" draw:z-index="13"><draw:text-box><text:p text:style-name="Frame_20_contents"/></draw:text-box></draw:frame><draw:frame draw:style-name="Mfr2" draw:name="drawAutoName_N4f5" text:anchor-type="paragraph" svg:width="1cm" svg:height="1cm" draw:z-index="21"><draw:text-box><text:p text:style-name="odTemplateText_5f_content_20__3e__20_page"><text:page-number text:select-page="current">17</text:page-number></text:p></draw:text-box></draw:frame><text:tab/><text:tab/></text:p>
      </style:footer>
      <style:footer-left>
        <text:p text:style-name="Footer"><draw:frame draw:style-name="Mfr3" draw:name="drawAutoName_N4ff" text:anchor-type="paragraph" svg:width="11.95cm" svg:height="0.88cm" draw:z-index="0"><draw:text-box><text:p text:style-name="Frame_20_contents"/></draw:text-box></draw:frame><draw:frame draw:style-name="Mfr4" draw:name="drawAutoName_N502" text:anchor-type="paragraph" svg:width="1cm" svg:height="0.88cm" draw:z-index="0"><draw:text-box><text:p text:style-name="odTemplateText_5f_content_20__3e__20_page"><text:page-number text:select-page="current">0</text:page-number></text:p></draw:text-box></draw:frame><text:tab/><text:tab/></text:p>
      </style:footer-left>
    </style:master-page>
    <style:master-page style:name="odTemplateText_5f_content_20__3e__20_left" style:display-name="odTemplateText_content &gt; left" style:page-layout-name="Mpm3" draw:style-name="Mdp2" style:next-style-name="odTemplateText_5f_content_20__3e__20_right">
      <style:header>
        <text:p text:style-name="Header"><draw:frame draw:style-name="Mfr5" draw:name="drawAutoName_N50d" text:anchor-type="paragraph" svg:width="16cm" style:rel-width="100%" draw:z-index="0"><draw:text-box fo:min-height="1cm"><text:p text:style-name="odTemplateText_5f_content_20__3e__20_partTitleRightP"><text:chapter text:display="name" text:outline-level="1"/></text:p></draw:text-box></draw:frame><text:tab/><text:tab/></text:p>
      </style:header>
      <style:header-left>
        <text:p text:style-name="Header"><draw:frame draw:style-name="Mfr6" draw:name="drawAutoName_N518" text:anchor-type="paragraph" svg:width="16cm" style:rel-width="100%" draw:z-index="1"><draw:text-box fo:min-height="1cm"><text:p text:style-name="odTemplateText_5f_content_20__3e__20_partTitleLeftP"><text:chapter text:display="name" text:outline-level="1">ثانيا: نظرية تحقيق الذات كارل روجرز</text:chapter></text:p></draw:text-box></draw:frame><text:tab/><text:tab/></text:p>
      </style:header-left>
      <style:footer>
        <text:p text:style-name="Footer"><draw:frame draw:style-name="Mfr1" draw:name="drawAutoName_N523" text:anchor-type="paragraph" svg:width="10.64cm" svg:height="0.88cm" draw:z-index="0"><draw:text-box><text:p text:style-name="Frame_20_contents"/></draw:text-box></draw:frame><draw:frame draw:style-name="Mfr2" draw:name="drawAutoName_N526" text:anchor-type="paragraph" svg:width="1cm" svg:height="1cm" draw:z-index="0"><draw:text-box><text:p text:style-name="odTemplateText_5f_content_20__3e__20_page"><text:page-number text:select-page="current">0</text:page-number></text:p></draw:text-box></draw:frame><text:tab/><text:tab/></text:p>
      </style:footer>
      <style:footer-left>
        <text:p text:style-name="Footer"><draw:frame draw:style-name="Mfr3" draw:name="drawAutoName_N530" text:anchor-type="paragraph" svg:width="11.95cm" svg:height="0.88cm" draw:z-index="3"><draw:text-box><text:p text:style-name="Frame_20_contents"/></draw:text-box></draw:frame><draw:frame draw:style-name="Mfr4" draw:name="drawAutoName_N533" text:anchor-type="paragraph" svg:width="1cm" svg:height="0.88cm" draw:z-index="5"><draw:text-box><text:p text:style-name="odTemplateText_5f_content_20__3e__20_page"><text:page-number text:select-page="current">14</text:page-number></text:p></draw:text-box></draw:frame><text:tab/><text:tab/></text:p>
      </style:footer-left>
    </style:master-page>
    <style:master-page style:name="odTemplateText_5f_content_20__3e__20_right" style:display-name="odTemplateText_content &gt; right" style:page-layout-name="Mpm4" draw:style-name="Mdp3" style:next-style-name="odTemplateText_5f_content_20__3e__20_left">
      <style:header>
        <text:p text:style-name="Header"><draw:frame draw:style-name="Mfr5" draw:name="drawAutoName_N53e" text:anchor-type="paragraph" svg:width="16cm" style:rel-width="100%" draw:z-index="7"><draw:text-box fo:min-height="1cm"><text:p text:style-name="odTemplateText_5f_content_20__3e__20_partTitleRightP"><text:chapter text:display="name" text:outline-level="1">ثانيا: نظرية تحقيق الذات كارل روجرز</text:chapter></text:p></draw:text-box></draw:frame><text:tab/><text:tab/></text:p>
      </style:header>
      <style:header-left>
        <text:p text:style-name="Header"><draw:frame draw:style-name="Mfr6" draw:name="drawAutoName_N549" text:anchor-type="paragraph" svg:width="16cm" style:rel-width="100%" draw:z-index="0"><draw:text-box fo:min-height="1cm"><text:p text:style-name="odTemplateText_5f_content_20__3e__20_partTitleLeftP"><text:chapter text:display="name" text:outline-level="1"/></text:p></draw:text-box></draw:frame><text:tab/><text:tab/></text:p>
      </style:header-left>
      <style:footer>
        <text:p text:style-name="Footer"><draw:frame draw:style-name="Mfr1" draw:name="drawAutoName_N554" text:anchor-type="paragraph" svg:width="10.64cm" svg:height="0.88cm" draw:z-index="15"><draw:text-box><text:p text:style-name="Frame_20_contents"/></draw:text-box></draw:frame><draw:frame draw:style-name="Mfr2" draw:name="drawAutoName_N557" text:anchor-type="paragraph" svg:width="1cm" svg:height="1cm" draw:z-index="23"><draw:text-box><text:p text:style-name="odTemplateText_5f_content_20__3e__20_page"><text:page-number text:select-page="current">15</text:page-number></text:p></draw:text-box></draw:frame><text:tab/><text:tab/></text:p>
      </style:footer>
      <style:footer-left>
        <text:p text:style-name="Footer"><draw:frame draw:style-name="Mfr3" draw:name="drawAutoName_N561" text:anchor-type="paragraph" svg:width="11.95cm" svg:height="0.88cm" draw:z-index="0"><draw:text-box><text:p text:style-name="Frame_20_contents"/></draw:text-box></draw:frame><draw:frame draw:style-name="Mfr4" draw:name="drawAutoName_N564" text:anchor-type="paragraph" svg:width="1cm" svg:height="0.88cm" draw:z-index="0"><draw:text-box><text:p text:style-name="odTemplateText_5f_content_20__3e__20_page"><text:page-number text:select-page="current">0</text:page-number></text:p></draw:text-box></draw:frame><text:tab/><text:tab/></text:p>
      </style:footer-left>
    </style:master-page>
    <style:master-page style:name="odTemplateText_5f_content_20__3e__20__23_main" style:display-name="odTemplateText_content &gt; #main" style:page-layout-name="Mpm5" draw:style-name="Mdp2" style:next-style-name="odTemplateText_5f_content_20__3e__20_left"/>
    <style:master-page style:name="Footnote" style:page-layout-name="Mpm6"/>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LibreOffice/7.3.7.2$Windows_X86_64 LibreOffice_project/e114eadc50a9ff8d8c8a0567d6da8f454beeb84f</meta:generator>
    <dc:title>المحاضرة الرابعة: التيار الإنساني( ماسلو، روجرز )</dc:title>
    <dc:description>بناها حل SCENARI (https://scenari.org)
- نسخة	: 4.0
- تاريخ  		: 02/06/2026
- حقوق التأليف والنشر	: بولجاج نشيدة</dc:description>
    <dc:date>2026-07-02T11:50:50.849000000</dc:date>
    <meta:editing-duration>PT38S</meta:editing-duration>
    <meta:editing-cycles>1</meta:editing-cycles>
    <meta:document-statistic meta:table-count="0" meta:image-count="4" meta:object-count="0" meta:page-count="17" meta:paragraph-count="206" meta:word-count="1249" meta:character-count="7974" meta:non-whitespace-character-count="6532"/>
  </office:meta>
</office:document-meta>
</file>