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2AE00000182FEC3ED5BCA466D5A.jpg" manifest:media-type="image/jpe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500000002D04CF8245BC4CB54DF.jpg" manifest:media-type="image/jpeg"/>
  <manifest:file-entry manifest:full-path="Pictures/10000000000004D8000000010A3FD329A9AD44EC.jpg" manifest:media-type="image/jpeg"/>
  <manifest:file-entry manifest:full-path="Pictures/10000000000000E1000000E129A68AAD4DE72C3E.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sw_5f_WRes_20__3e__20_res_20__3e__20_main_20_frame">
      <style:graphic-properties style:vertical-pos="middle" style:vertical-rel="baseline" loext:rel-width-rel="paragraph"/>
    </style:style>
    <style:style style:name="fr2" style:family="graphic" style:parent-style-name="odTemplateText_20__3e__20_flowArea_5f_logo_20__3e__20_frame">
      <style:graphic-properties style:vertical-pos="from-top" style:vertical-rel="page" style:horizontal-pos="from-left" style:horizontal-rel="page"/>
    </style:style>
    <style:style style:name="fr3" style:family="graphic" style:parent-style-name="odTemplateText_20__3e__20_flowArea_5f_version_20__3e__20_frame">
      <style:graphic-properties style:vertical-pos="from-top" style:vertical-rel="page" style:horizontal-pos="from-left" style:horizontal-rel="page"/>
    </style:style>
    <style:style style:name="fr4" style:family="graphic" style:parent-style-name="odTemplateText_20__3e__20_flowArea_5f_id_20__3e__20_frame">
      <style:graphic-properties style:vertical-pos="from-top" style:vertical-rel="page" style:horizontal-pos="from-left" style:horizontal-rel="page"/>
    </style:style>
    <style:style style:name="fr5" style:family="graphic" style:parent-style-name="odTemplateText_20__3e__20_flowArea_5f_date_20__3e__20_frame">
      <style:graphic-properties style:vertical-pos="from-top" style:vertical-rel="page" style:horizontal-pos="from-left" style:horizontal-rel="page"/>
    </style:style>
    <style:style style:name="fr6" style:family="graphic" style:parent-style-name="odTemplateText_20__3e__20_flowArea_5f_coll_20__3e__20_frame">
      <style:graphic-properties style:vertical-pos="from-top" style:vertical-rel="page" style:horizontal-pos="from-left" style:horizontal-rel="page"/>
    </style:style>
    <style:style style:name="fr7" style:family="graphic" style:parent-style-name="odTemplateText_20__3e__20_flowArea_5f_author_20__3e__20_frame">
      <style:graphic-properties style:vertical-pos="from-top" style:vertical-rel="page" style:horizontal-pos="center" style:horizontal-rel="page"/>
    </style:style>
    <style:style style:name="fr8" style:family="graphic" style:parent-style-name="odTemplateText_20__3e__20_flowArea_5f_licence_20__3e__20_frame">
      <style:graphic-properties style:vertical-pos="from-top" style:vertical-rel="page" style:horizontal-pos="from-left" style:horizontal-rel="page"/>
    </style:style>
    <style:style style:name="fr9" style:family="graphic" style:parent-style-name="odTemplateText_20__3e__20_flowTextArea_5f_title_20__3e__20_frame">
      <style:graphic-properties style:vertical-pos="from-top" style:vertical-rel="page" style:horizontal-pos="from-left" style:horizontal-rel="page"/>
    </style:style>
    <style:style style:name="fr10" style:family="graphic" style:parent-style-name="odTemplateText_20__3e__20_area_5f_pageL_20__3e__20_frame">
      <style:graphic-properties style:horizontal-pos="left" style:horizontal-rel="page-content" style:flow-with-text="true"/>
    </style:style>
    <style:style style:name="fr11" style:family="graphic" style:parent-style-name="odTemplateText_20__3e__20_area_5f_cpyL_20__3e__20_frame">
      <style:graphic-properties style:vertical-pos="top" style:vertical-rel="page-content" style:horizontal-pos="right" style:horizontal-rel="page-content" style:flow-with-text="true"/>
    </style:style>
    <style:style style:name="fr12" style:family="graphic" style:parent-style-name="odTemplateText_20__3e__20_area_5f_pageR_20__3e__20_frame">
      <style:graphic-properties style:vertical-pos="top" style:vertical-rel="paragraph-content" style:horizontal-pos="right" style:horizontal-rel="page-content"/>
    </style:style>
    <style:style style:name="fr13" style:family="graphic" style:parent-style-name="odTemplateText_20__3e__20_area_5f_cpyR_20__3e__20_frame">
      <style:graphic-properties style:vertical-pos="top" style:vertical-rel="page-content" style:horizontal-pos="left" style:horizontal-rel="page-content" style:flow-with-text="true"/>
    </style:style>
    <style:style style:name="fr14"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6"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2" draw:name="drawAutoName_N56" text:anchor-type="page" text:anchor-page-number="1" svg:x="8.541cm" svg:y="13.36cm" svg:width="11.123cm" svg:height="7.918cm" draw:z-index="23">
        <draw:text-box>
          <text:p text:style-name="viewPicture_20__3e__20_paragraph"><draw:frame draw:style-name="fr16" draw:name="drawAutoName_N5b" text:anchor-type="as-char" svg:width="5.001cm" svg:height="5.001cm" draw:z-index="24"><draw:image xlink:href="Pictures/10000000000000E1000000E129A68AAD4DE72C3E.jpg" xlink:type="simple" xlink:show="embed" xlink:actuate="onLoad" draw:mime-type="image/jpeg"/></draw:frame></text:p>
        </draw:text-box>
      </draw:frame>
      <draw:frame draw:style-name="fr3" draw:name="drawAutoName_N4e" text:anchor-type="page" text:anchor-page-number="1" svg:x="3.15cm" svg:y="13.37cm" svg:width="5.001cm" svg:height="0.794cm" draw:z-index="22">
        <draw:text-box>
          <text:p text:style-name="op_5f_odRootM_5f_version_5f__20__3e__20_version">2.0</text:p>
        </draw:text-box>
      </draw:frame>
      <draw:frame draw:style-name="fr4" draw:name="drawAutoName_N46" text:anchor-type="page" text:anchor-page-number="1" svg:x="3.12cm" svg:y="14.319cm" svg:width="5.001cm" svg:height="0.716cm" draw:z-index="17">
        <draw:text-box>
          <text:p text:style-name="op_5f_odRootM_5f_id_5f__20__3e__20_pdgId">طلبة السنة الثانية علم النفس العيادي</text:p>
        </draw:text-box>
      </draw:frame>
      <draw:frame draw:style-name="fr5" draw:name="drawAutoName_N3e" text:anchor-type="page" text:anchor-page-number="1" svg:x="15.131cm" svg:y="27.199cm" svg:width="5.001cm" draw:z-index="21">
        <draw:text-box fo:min-height="3cm">
          <text:p text:style-name="op_5f_odRootM_5f_date_5f__20__3e__20_pdgDate">02/06/2026</text:p>
        </draw:text-box>
      </draw:frame>
      <draw:frame draw:style-name="fr6" draw:name="drawAutoName_N3a" text:anchor-type="page" text:anchor-page-number="1" svg:x="17.459cm" svg:y="0cm" svg:width="2.15cm" svg:height="12.864cm" draw:z-index="16">
        <draw:text-box>
          <text:p text:style-name="Frame_20_contents"/>
        </draw:text-box>
      </draw:frame>
      <draw:frame draw:style-name="fr7" draw:name="drawAutoName_N32" text:anchor-type="page" text:anchor-page-number="1" svg:y="22.999cm" svg:width="11.564cm" draw:z-index="20">
        <draw:text-box fo:min-height="3cm">
          <text:p text:style-name="op_5f_sTxt_5f_authPdg_5f__20__3e__20_paraTag_5f_">بولجاج نشيدة</text:p>
        </draw:text-box>
      </draw:frame>
      <draw:frame draw:style-name="fr8" draw:name="drawAutoName_N2e" text:anchor-type="page" text:anchor-page-number="1" svg:x="0.771cm" svg:y="27.229cm" svg:width="10.747cm" draw:z-index="19">
        <draw:text-box fo:min-height="3cm">
          <text:p text:style-name="Frame_20_contents"/>
        </draw:text-box>
      </draw:frame>
      <draw:frame draw:style-name="fr9" draw:name="drawAutoName_N28" text:anchor-type="page" text:anchor-page-number="1" svg:x="1.99cm" svg:y="2.619cm" svg:width="14.811cm" draw:z-index="18">
        <draw:text-box fo:min-height="2cm">
          <text:p text:style-name="odTemplateText_20__3e__20_flowTextArea_5f_title_20__3e__20_text">المحاضرة الثانية:علم النفس التحليلي(كارل غوستاف يونغ) وعلم النفس الفردي(ألفرد أدلر)</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622_1072953843" text:style-name="Index_20_Link" text:visited-style-name="Index_20_Link"><text:span text:style-name="odTemplateTextXxXtocXxXentry">وحدة</text:span></text:a><text:a xlink:type="simple" xlink:href="#__RefHeading___Toc622_1072953843" text:style-name="Index_20_Link" text:visited-style-name="Index_20_Link"><text:span text:style-name="odTemplateTextXxXtocXxXtabStop"><text:tab/></text:span></text:a><text:a xlink:type="simple" xlink:href="#__RefHeading___Toc622_1072953843" text:style-name="Index_20_Link" text:visited-style-name="Index_20_Link"><text:span text:style-name="odTemplateTextXxXtocXxXpageNumber">5</text:span></text:a></text:p>
          <text:p text:style-name="P4"><text:a xlink:type="simple" xlink:href="#__RefHeading___Toc620_1072953843" text:style-name="Index_20_Link" text:visited-style-name="Index_20_Link"><text:span text:style-name="odTemplateTextXxXtocXxXentry">مقدمة</text:span></text:a><text:a xlink:type="simple" xlink:href="#__RefHeading___Toc620_1072953843" text:style-name="Index_20_Link" text:visited-style-name="Index_20_Link"><text:span text:style-name="odTemplateTextXxXtocXxXtabStop"><text:tab/></text:span></text:a><text:a xlink:type="simple" xlink:href="#__RefHeading___Toc620_1072953843" text:style-name="Index_20_Link" text:visited-style-name="Index_20_Link"><text:span text:style-name="odTemplateTextXxXtocXxXpageNumber">7</text:span></text:a></text:p>
          <text:p text:style-name="P4"><text:a xlink:type="simple" xlink:href="#__RefHeading___Toc618_1072953843" text:style-name="Index_20_Link" text:visited-style-name="Index_20_Link"><text:span text:style-name="odTemplateTextXxXtocXxXentry">I-أولا: علم النفس التحليلي( كارل غوستاف يونغ):</text:span></text:a><text:a xlink:type="simple" xlink:href="#__RefHeading___Toc618_1072953843" text:style-name="Index_20_Link" text:visited-style-name="Index_20_Link"><text:span text:style-name="odTemplateTextXxXtocXxXtabStop"><text:tab/></text:span></text:a><text:a xlink:type="simple" xlink:href="#__RefHeading___Toc618_1072953843" text:style-name="Index_20_Link" text:visited-style-name="Index_20_Link"><text:span text:style-name="odTemplateTextXxXtocXxXpageNumber">9</text:span></text:a></text:p>
          <text:p text:style-name="P5"><text:a xlink:type="simple" xlink:href="#__RefHeading___Toc606_1072953843" text:style-name="Index_20_Link" text:visited-style-name="Index_20_Link"><text:span text:style-name="odTemplateTextXxXtocXxXchapterNumber"><text:s/>آ. <text:s/></text:span></text:a><text:a xlink:type="simple" xlink:href="#__RefHeading___Toc606_1072953843" text:style-name="Index_20_Link" text:visited-style-name="Index_20_Link"><text:span text:style-name="odTemplateTextXxXtocXxXentry">1. بنية الشخصية عند يونغ:</text:span></text:a><text:a xlink:type="simple" xlink:href="#__RefHeading___Toc606_1072953843" text:style-name="Index_20_Link" text:visited-style-name="Index_20_Link"><text:span text:style-name="odTemplateTextXxXtocXxXtabStop"><text:tab/></text:span></text:a><text:a xlink:type="simple" xlink:href="#__RefHeading___Toc606_1072953843" text:style-name="Index_20_Link" text:visited-style-name="Index_20_Link"><text:span text:style-name="odTemplateTextXxXtocXxXpageNumber">9</text:span></text:a></text:p>
          <text:p text:style-name="P6"><text:a xlink:type="simple" xlink:href="#__RefHeading___Toc608_1072953843" text:style-name="Index_20_Link" text:visited-style-name="Index_20_Link"><text:span text:style-name="odTemplateTextXxXtocXxXchapterNumber"><text:s/>1. <text:s/></text:span></text:a><text:a xlink:type="simple" xlink:href="#__RefHeading___Toc608_1072953843" text:style-name="Index_20_Link" text:visited-style-name="Index_20_Link"><text:span text:style-name="odTemplateTextXxXtocXxXentry">النماذج البدائية:</text:span></text:a><text:a xlink:type="simple" xlink:href="#__RefHeading___Toc608_1072953843" text:style-name="Index_20_Link" text:visited-style-name="Index_20_Link"><text:span text:style-name="odTemplateTextXxXtocXxXtabStop"><text:tab/></text:span></text:a><text:a xlink:type="simple" xlink:href="#__RefHeading___Toc608_1072953843" text:style-name="Index_20_Link" text:visited-style-name="Index_20_Link"><text:span text:style-name="odTemplateTextXxXtocXxXpageNumber">10</text:span></text:a></text:p>
          <text:p text:style-name="P6"><text:a xlink:type="simple" xlink:href="#__RefHeading___Toc610_1072953843" text:style-name="Index_20_Link" text:visited-style-name="Index_20_Link"><text:span text:style-name="odTemplateTextXxXtocXxXchapterNumber"><text:s/>2. <text:s/></text:span></text:a><text:a xlink:type="simple" xlink:href="#__RefHeading___Toc610_1072953843" text:style-name="Index_20_Link" text:visited-style-name="Index_20_Link"><text:span text:style-name="odTemplateTextXxXtocXxXentry">الأنماط النفسية:</text:span></text:a><text:a xlink:type="simple" xlink:href="#__RefHeading___Toc610_1072953843" text:style-name="Index_20_Link" text:visited-style-name="Index_20_Link"><text:span text:style-name="odTemplateTextXxXtocXxXtabStop"><text:tab/></text:span></text:a><text:a xlink:type="simple" xlink:href="#__RefHeading___Toc610_1072953843" text:style-name="Index_20_Link" text:visited-style-name="Index_20_Link"><text:span text:style-name="odTemplateTextXxXtocXxXpageNumber">10</text:span></text:a></text:p>
          <text:p text:style-name="P5"><text:a xlink:type="simple" xlink:href="#__RefHeading___Toc612_1072953843" text:style-name="Index_20_Link" text:visited-style-name="Index_20_Link"><text:span text:style-name="odTemplateTextXxXtocXxXchapterNumber"><text:s/>ب. <text:s/></text:span></text:a><text:a xlink:type="simple" xlink:href="#__RefHeading___Toc612_1072953843" text:style-name="Index_20_Link" text:visited-style-name="Index_20_Link"><text:span text:style-name="odTemplateTextXxXtocXxXentry">ثانيا: علم النفس الفردي(الفرد ادلر) :</text:span></text:a><text:a xlink:type="simple" xlink:href="#__RefHeading___Toc612_1072953843" text:style-name="Index_20_Link" text:visited-style-name="Index_20_Link"><text:span text:style-name="odTemplateTextXxXtocXxXtabStop"><text:tab/></text:span></text:a><text:a xlink:type="simple" xlink:href="#__RefHeading___Toc612_1072953843" text:style-name="Index_20_Link" text:visited-style-name="Index_20_Link"><text:span text:style-name="odTemplateTextXxXtocXxXpageNumber">10</text:span></text:a></text:p>
          <text:p text:style-name="P6"><text:a xlink:type="simple" xlink:href="#__RefHeading___Toc614_1072953843" text:style-name="Index_20_Link" text:visited-style-name="Index_20_Link"><text:span text:style-name="odTemplateTextXxXtocXxXchapterNumber"><text:s/>1. <text:s/></text:span></text:a><text:a xlink:type="simple" xlink:href="#__RefHeading___Toc614_1072953843" text:style-name="Index_20_Link" text:visited-style-name="Index_20_Link"><text:span text:style-name="odTemplateTextXxXtocXxXentry">الكفاح من أجل التفوق:</text:span></text:a><text:a xlink:type="simple" xlink:href="#__RefHeading___Toc614_1072953843" text:style-name="Index_20_Link" text:visited-style-name="Index_20_Link"><text:span text:style-name="odTemplateTextXxXtocXxXtabStop"><text:tab/></text:span></text:a><text:a xlink:type="simple" xlink:href="#__RefHeading___Toc614_1072953843" text:style-name="Index_20_Link" text:visited-style-name="Index_20_Link"><text:span text:style-name="odTemplateTextXxXtocXxXpageNumber">10</text:span></text:a></text:p>
          <text:p text:style-name="P4"><text:a xlink:type="simple" xlink:href="#__RefHeading___Toc616_1072953843" text:style-name="Index_20_Link" text:visited-style-name="Index_20_Link"><text:span text:style-name="odTemplateTextXxXtocXxXentry">خاتمة</text:span></text:a><text:a xlink:type="simple" xlink:href="#__RefHeading___Toc616_1072953843" text:style-name="Index_20_Link" text:visited-style-name="Index_20_Link"><text:span text:style-name="odTemplateTextXxXtocXxXtabStop"><text:tab/></text:span></text:a><text:a xlink:type="simple" xlink:href="#__RefHeading___Toc616_1072953843"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622_1072953843"/><text:span text:style-name="titreObjectifs">وحدة</text:span><text:bookmark-end text:name="__RefHeading___Toc622_1072953843"/></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         الهدف الخاصة للمحاضرة الثانية:</text:p>
        <text:p text:style-name="op_5f_sTxt_5f__20__3e__20_paraTag_5f_">-          أن يستوعب الطالب المنظور النظري والمفاهيم المحورية لكل من علم النفس التحليلي ليونغ  وعلم النفس الفردي لأدلر.</text:p>
        <text:p text:style-name="op_5f_sTxt_5f__20__3e__20_paraTag_5f_">-          الأهدف الإجرائية للمحاضرة الثاني:</text:p>
        <text:p text:style-name="op_5f_sTxt_5f__20__3e__20_paraTag_5f_">1.    أن يعرف الطالب مفهوم عقدة النقص عند أدلر صياغة علمية دقيقة تحدد أبعادها النفسية في حدود 3 أسطر.</text:p>
        <text:p text:style-name="op_5f_sTxt_5f__20__3e__20_paraTag_5f_">2.    أن يشرح الطالب اللاوعي الجمعي عند يونغ مبرزا دوره في تشكيل الأنماط البدائية بشكل صحيح.</text:p>
        <text:p text:style-name="op_5f_sTxt_5f__20__3e__20_paraTag_5f_">3.    أن يميز الطالب بين آليتي التفوق والتعويض عند أدلر من خلال تحديد الفروق الجوهرية بينهما دون خلط.</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620_1072953843"/>مقدمة<text:bookmark-end text:name="__RefHeading___Toc620_1072953843"/></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بعد أن وضع فرويد حجر الأساس للتحليل النفسي،بدأ بعض تلاميذه المقربين في التشكيك في بعض منطلقاته، خاصة تركيزه المفرط على الغريزة الجنسية كمحرك وحيد للسلوك، في هذه المحاضرة، نستعرض رؤيتين عن فرويد، وهما رؤية كارل غوستاف يونغ الذي غاص في أعماق اللاشعور الجمعي والأساطير، ورؤية ألفرد أدلر الذي ركز على الجوانب الاجتماعية والكفاح من أجل التفوق والتعويض عن النقص.</text:p>
      <text:h text:style-name="odTemplateText_20__3e__20_title_20__3e__20_level_20_01" text:outline-level="1">أولا: علم النفس التحليلي( كارل غوستاف يونغ):</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618_1072953843"/><text:span text:style-name="op_5f_ue_5f__20__3e__20_hidden"><text:chapter text:display="plain-number" text:outline-level="1">I</text:chapter></text:span><text:span text:style-name="op_5f_ue_5f__20__3e__20_hidden">-</text:span><text:chapter text:display="name" text:outline-level="1">أولا: علم النفس التحليلي( كارل غوستاف يونغ):</text:chapter><text:bookmark-end text:name="__RefHeading___Toc618_1072953843"/></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1. بنية الشخصية عند يونغ:</text:span><text:span text:style-name="XxXXxXtabStop"><text:tab/></text:span><text:span text:style-name="XxXXxXpageNumber">9</text:span></text:p>
            <text:p text:style-name="P7"><text:span text:style-name="XxXXxXentry">ثانيا: علم النفس الفردي(الفرد ادلر) :</text:span><text:span text:style-name="XxXXxXtabStop"><text:tab/></text:span><text:span text:style-name="XxXXxXpageNumber">10</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p text:style-name="P1">   </text:p>
        <text:section text:style-name="Sect2" text:name="Section8">
          <text:p text:style-name="P1">   </text:p>
          <text:p text:style-name="sw_5f_WIntro_20__3e__20_carBeforeIntro"> <text:span text:style-name="T1"> </text:span></text:p>
          <text:p text:style-name="op_5f_txt_5f__20__3e__20_paraTag_5f_">كان يونغ يلقب بـ" ولي عهد فرويد"، لكنه انفصل عنه في عام (1913) ليؤسسة مدرسته الخاصة، اختلف يونغ مع فرويد في طبيعة "الليبيدو"، حيث رآها طاقة حيوية عامة وليست جنسية فقط(الرقاد،2017).</text:p>
          <text:p text:style-name="P3"> <text:bookmark-start text:name="db_N87_oMPoqTQHf33v9HQ8fHczc_N4b_3"/> <text:span text:style-name="T1"> </text:span></text:p>
          <text:p text:style-name="P3"> <text:bookmark-end text:name="db_N87_oMPoqTQHf33v9HQ8fHczc_N4b_3"/> <text:span text:style-name="T1"> </text:span></text:p>
          <text:p text:style-name="P3"> <text:bookmark-start text:name="db_N9e_oMPoqTQHf33v9HQ8fHczc_N4b_4"/> <text:span text:style-name="T1"> </text:span></text:p>
          <text:p text:style-name="P1">   </text:p>
          <text:p text:style-name="Standard"><draw:frame draw:style-name="fr1" draw:name="drawAutoName_N18b" text:anchor-type="as-char" svg:width="16.995cm" style:rel-width="100%" draw:z-index="25"><draw:text-box fo:min-height="5.091cm"><text:p text:style-name="sw_5f_WRes_20__3e__20_res_20__3e__20_title"><draw:frame draw:style-name="fr16" draw:name="drawAutoName_N194" text:anchor-type="as-char" svg:width="9.051cm" svg:height="5.091cm" draw:z-index="26"><draw:image xlink:href="Pictures/10000000000002AE00000182FEC3ED5BCA466D5A.jpg" xlink:type="simple" xlink:show="embed" xlink:actuate="onLoad" draw:mime-type="image/jpeg"/></draw:frame></text:p><text:p text:style-name="sw_5f_WRes_20__3e__20_res_20__3e__20_title">pho1</text:p></draw:text-box></draw:frame></text:p>
          <text:p text:style-name="P2">   </text:p>
          <text:p text:style-name="P3"> <text:bookmark-end text:name="db_N9e_oMPoqTQHf33v9HQ8fHczc_N4b_4"/> <text:span text:style-name="T1"> </text:span></text:p>
          <text:p text:style-name="P2">   </text:p>
        </text:section>
        <text:p text:style-name="P2">   </text:p>
        <text:h text:style-name="odTemplateText_20__3e__20_title_20__3e__20_level_20_02" text:outline-level="2"><text:bookmark-start text:name="__RefHeading___Toc606_1072953843"/>1. بنية الشخصية عند يونغ:<text:bookmark-end text:name="__RefHeading___Toc606_1072953843"/></text:h>
        <text:p text:style-name="P3"> <text:bookmark-start text:name="db_N7b_NETAEqKUVPVCjPF8wNgJh_N52_5"/> <text:span text:style-name="T1"> </text:span></text:p>
        <text:p text:style-name="spaceBeforeKeepSmall"> <text:span text:style-name="T1"> </text:span></text:p>
        <text:p text:style-name="op_5f_txt_5f__20__3e__20_paraTag_5f_">قسم يونغ النفس البشرية إلى ثلاثة مستويات متداخلة:</text:p>
        <text:list xml:id="list2970854680" text:style-name="op_5f_txt_5f__20__3e__20_itemizedListTag_5f__20__3e__20_list">
          <text:list-item text:start-value="1">
            <text:p text:style-name="op_5f_txt_5f__20__3e__20_itemizedListTag_5f__20__3e__20_paragraph_20_level_20_1">الأنا (Ego): مركز الشعور، وهو المسؤول عن الهوية والاستمرارية.</text:p>
          </text:list-item>
        </text:list>
        <text:list xml:id="list94923215802537" text:style-name="op_5f_txt_5f__20__3e__20_itemizedListTag_5f__20__3e__20_list">
          <text:list-item text:start-value="1">
            <text:p text:style-name="op_5f_txt_5f__20__3e__20_itemizedListTag_5f__20__3e__20_paragraph_20_level_20_1">اللاشعور الشخصي(Personal Unconscious): يحتوي على الذكريات المنسية أو المكبوتة التي تخص الرفد وحده.</text:p>
          </text:list-item>
        </text:list>
        <text:list xml:id="list94923643136798" text:style-name="op_5f_txt_5f__20__3e__20_itemizedListTag_5f__20__3e__20_list">
          <text:list-item text:start-value="1">
            <text:p text:style-name="op_5f_txt_5f__20__3e__20_itemizedListTag_5f__20__3e__20_paragraph_20_level_20_1">اللا شعور الجمعي(Collective Unconscious): هو أعمق مستوى في النفس، ويحتوي على تجارب البشرية الموروثة عبر آلاف السنين، والتي تظهر في شكل"نماذج الأولية"( Engler,2014).</text:p>
          </text:list-item>
        </text:list>
        <text:p text:style-name="op_5f_txt_5f__20__3e__20_paraTag_5f_">مثال: وجود الرموز والقصص المتشابهة في أساطير الشعوب لم تلتق أبدا، مثل فكرة " البطل: أو " الأم الحكيمة"، يمثل انعكاسا لهذه الأنماط البدائية في الشخصية.</text:p>
        <text:h text:style-name="odTemplateText_20__3e__20_title_20__3e__20_level_20_03" text:outline-level="3"><text:bookmark-start text:name="__RefHeading___Toc608_1072953843"/><text:soft-page-break/>النماذج البدائية:<text:bookmark-end text:name="__RefHeading___Toc608_1072953843"/></text:h>
        <text:p text:style-name="spaceBeforeKeepSmall"> <text:span text:style-name="T1"> </text:span></text:p>
        <text:p text:style-name="op_5f_txt_5f__20__3e__20_paraTag_5f_">هي صورة ذهنية عالمية موروثة تشكل استجاباتنا للعالم، ومن أهمها:</text:p>
        <text:list xml:id="list94924039208138" text:style-name="op_5f_txt_5f__20__3e__20_itemizedListTag_5f__20__3e__20_list">
          <text:list-item text:start-value="1">
            <text:p text:style-name="op_5f_txt_5f__20__3e__20_itemizedListTag_5f__20__3e__20_paragraph_20_level_20_1">القناع(Persona): الوجه الذي نظهره للمجتمع لإخفاء حقيقتنا والتوافق مع التوقعات.</text:p>
          </text:list-item>
        </text:list>
        <text:list xml:id="list94922599461231" text:style-name="op_5f_txt_5f__20__3e__20_itemizedListTag_5f__20__3e__20_list">
          <text:list-item text:start-value="1">
            <text:p text:style-name="op_5f_txt_5f__20__3e__20_itemizedListTag_5f__20__3e__20_paragraph_20_level_20_1">الظل(Shadow): الجانب المظلم والمرفوض من الشخصية الذي يحتوى على الغرائز الحيوانية.</text:p>
          </text:list-item>
        </text:list>
        <text:list xml:id="list94923383109979" text:style-name="op_5f_txt_5f__20__3e__20_itemizedListTag_5f__20__3e__20_list">
          <text:list-item text:start-value="1">
            <text:p text:style-name="op_5f_txt_5f__20__3e__20_itemizedListTag_5f__20__3e__20_paragraph_20_level_20_1">الأنيما والأنيماس(Anima&amp;Animus): الجانب الأنثوي في الرجل والجانب الذكري في المرأة .</text:p>
          </text:list-item>
        </text:list>
        <text:list xml:id="list94923059489998" text:style-name="op_5f_txt_5f__20__3e__20_itemizedListTag_5f__20__3e__20_list">
          <text:list-item text:start-value="1">
            <text:p text:style-name="op_5f_txt_5f__20__3e__20_itemizedListTag_5f__20__3e__20_paragraph_20_level_20_1">الذات(Self): النموذج الأولي للوحدة والكمال، وهو الهدف النهائي لتطور الشخصية (التفرد)(Friedman&amp;schustack,2017).</text:p>
          </text:list-item>
        </text:list>
        <text:h text:style-name="odTemplateText_20__3e__20_title_20__3e__20_level_20_03" text:outline-level="3"><text:bookmark-start text:name="__RefHeading___Toc610_1072953843"/>الأنماط النفسية:<text:bookmark-end text:name="__RefHeading___Toc610_1072953843"/></text:h>
        <text:p text:style-name="spaceBeforeKeepSmall"> <text:span text:style-name="T1"> </text:span></text:p>
        <text:p text:style-name="op_5f_txt_5f__20__3e__20_paraTag_5f_">قدم يونغ تصنيفا للشخصية بناء على اتجاهين( الانبساط والانطواء) وأربعة وظائف عقلية(التفكير، الإحساس، الوجدان، الإلهام)، وهو ما شكل أساس اختبارات الشخصية الحديثة مثل MBTI(الخالدي،2017).</text:p>
        <text:p text:style-name="P3"> <text:bookmark-end text:name="db_N7b_NETAEqKUVPVCjPF8wNgJh_N52_5"/> <text:span text:style-name="T1"> </text:span></text:p>
        <text:h text:style-name="odTemplateText_20__3e__20_title_20__3e__20_level_20_02" text:outline-level="2"><text:bookmark-start text:name="__RefHeading___Toc612_1072953843"/>ثانيا: علم النفس الفردي(الفرد ادلر) :<text:bookmark-end text:name="__RefHeading___Toc612_1072953843"/></text:h>
        <text:p text:style-name="P1">   </text:p>
        <text:section text:style-name="Sect2" text:name="Section9">
          <text:p text:style-name="P1">   </text:p>
          <text:p text:style-name="sw_5f_WIntro_20__3e__20_carBeforeIntro"> <text:span text:style-name="T1"> </text:span></text:p>
          <text:p text:style-name="op_5f_txt_5f__20__3e__20_paraTag_5f_">كان أدلر أول من انشق عن فرويد، حيث ركز على الإنسان ككائن اجتماعي يسعى لتحقيق أهداف مستقبلية بدلا من كونه محكوما بماضيه البيولوجي، أي أن الإنسان ليس محكوما بالماضي فقط، بل وبالتطلع للمستقبل.حسب أدلر تتركز حياة الإنسان حول ثلاثة مهام أساسية هي: المجتمع، العمل، والحب، ويضاف إليها أحبانا الجانب الروحي والذات(Friedman&amp;schustack,2017).</text:p>
          <text:p text:style-name="P3"> <text:bookmark-start text:name="db_N87_EBL1EfC2Llb2lICtEx807g_N116_8"/> <text:span text:style-name="T1"> </text:span></text:p>
          <text:p text:style-name="P3"> <text:bookmark-end text:name="db_N87_EBL1EfC2Llb2lICtEx807g_N116_8"/> <text:span text:style-name="T1"> </text:span></text:p>
          <text:p text:style-name="P3"> <text:bookmark-start text:name="db_N9e_EBL1EfC2Llb2lICtEx807g_N116_9"/> <text:span text:style-name="T1"> </text:span></text:p>
          <text:p text:style-name="P1">   </text:p>
          <text:p text:style-name="Standard"><draw:frame draw:style-name="fr1" draw:name="drawAutoName_N235" text:anchor-type="as-char" svg:width="16.995cm" style:rel-width="100%" draw:z-index="27"><draw:text-box fo:min-height="6.1cm"><text:p text:style-name="sw_5f_WRes_20__3e__20_res_20__3e__20_title"><draw:frame draw:style-name="fr16" draw:name="drawAutoName_N23e" text:anchor-type="as-char" svg:width="10.841cm" svg:height="6.1cm" draw:z-index="28"><draw:image xlink:href="Pictures/1000000000000500000002D04CF8245BC4CB54DF.jpg" xlink:type="simple" xlink:show="embed" xlink:actuate="onLoad" draw:mime-type="image/jpeg"/></draw:frame></text:p><text:p text:style-name="sw_5f_WRes_20__3e__20_res_20__3e__20_title">pho2</text:p></draw:text-box></draw:frame></text:p>
          <text:p text:style-name="P2">   </text:p>
          <text:p text:style-name="P3"> <text:bookmark-end text:name="db_N9e_EBL1EfC2Llb2lICtEx807g_N116_9"/> <text:span text:style-name="T1"> </text:span></text:p>
          <text:p text:style-name="P2">   </text:p>
        </text:section>
        <text:p text:style-name="P2">   </text:p>
        <text:h text:style-name="odTemplateText_20__3e__20_title_20__3e__20_level_20_03" text:outline-level="3"><text:bookmark-start text:name="__RefHeading___Toc614_1072953843"/>الكفاح من أجل التفوق:<text:bookmark-end text:name="__RefHeading___Toc614_1072953843"/></text:h>
        <text:p text:style-name="P3"> <text:bookmark-start text:name="db_N7b_AeEXNgCXLVdxoKwFzN860i_N11d_10"/> <text:span text:style-name="T1"> </text:span></text:p>
        <text:p text:style-name="spaceBeforeKeepSmall"> <text:span text:style-name="T1"> </text:span></text:p>
        <text:p text:style-name="op_5f_txt_5f__20__3e__20_paraTag_5f_">يرى أدلر أن كل إنسان يولد بشعور طبيعي بالنقص بسبب ضعفه الجسدي في الطفولة، هذا الشعور ليس سلبيا بالضرورة، بل هو المحرك الذي يدفعها لـ"الكفاح من أجل التفوق" والكمال.أي تتشكل من خلال السعي نحو التفوق كتعويض عن مشاعر النقص التي يولد بها( Engler,2014).</text:p>
        <text:h text:style-name="odTemplateText_20__3e__20_title_20__3e__20_level_20_04" text:outline-level="4">عقدة النقص والتعويض:</text:h>
        <text:p text:style-name="spaceBeforeKeepSmall"> <text:span text:style-name="T1"> </text:span></text:p>
        <text:p text:style-name="op_5f_txt_5f__20__3e__20_paraTag_5f_">إذا فشل الفرد في التعويض عن نقصه بطريقة سوية، قد يطور"عقدة نقص"، أو "عقدة تفوق" كقناع زائف لإخفاء شعوره العميق بالفشل.</text:p>
        <text:p text:style-name="op_5f_txt_5f__20__3e__20_paraTag_5f_">مثال: الطفل الذي يعني من ضعف جسماني قد يطر شخصية قوية في الجانب العقلي أو القيادي ليعوض <text:soft-page-break/>هذا النقص، وهو ما يسميه أدلر التعويض(Friedman&amp;schustack,2017).</text:p>
        <text:h text:style-name="odTemplateText_20__3e__20_title_20__3e__20_level_20_04" text:outline-level="4">أسلوب الحياة:</text:h>
        <text:p text:style-name="spaceBeforeKeepSmall"> <text:span text:style-name="T1"> </text:span></text:p>
        <text:p text:style-name="op_5f_txt_5f__20__3e__20_paraTag_5f_">هو النمط الفريد من السلوكات والسمات التي يطورها الفرد لتحقيق أهدافه، يتشكل أسلوب الحياة في سن الخامسة ويظل ثابتا إلى حد كبير، ويتأثر بعوامل مثل:</text:p>
        <text:list xml:id="list94923458671568" text:style-name="op_5f_txt_5f__20__3e__20_itemizedListTag_5f__20__3e__20_list">
          <text:list-item text:start-value="1">
            <text:p text:style-name="op_5f_txt_5f__20__3e__20_itemizedListTag_5f__20__3e__20_paragraph_20_level_20_1">الاهتمام الاجتماعي: مدى قدرة الفرد على التعاون مع الآخرين والمساهمة في المجتمع.</text:p>
          </text:list-item>
        </text:list>
        <text:list xml:id="list94924152218416" text:style-name="op_5f_txt_5f__20__3e__20_itemizedListTag_5f__20__3e__20_list">
          <text:list-item text:start-value="1">
            <text:p text:style-name="op_5f_txt_5f__20__3e__20_itemizedListTag_5f__20__3e__20_paragraph_20_level_20_1">ترتيب الميلاد: يرى أدلر أن الطفل الأول(المخلوع)، والطفل الأوسط(الطموح)، والطفل الأصغر(المدلل)، والطفل الوحيد، يطور كل منهم سمات شخصية مختلفة بناء على موقعه في الأسرة(الخالدي،2017).</text:p>
          </text:list-item>
        </text:list>
        <text:p text:style-name="P3"> <text:bookmark-end text:name="db_N7b_AeEXNgCXLVdxoKwFzN860i_N11d_10"/>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10">
        <text:p text:style-name="P1">   </text:p>
        <text:p text:style-name="sw_5f_WHeaderSection_20__3e__20_pageTitle"><text:bookmark-start text:name="__RefHeading___Toc616_1072953843"/>خاتمة<text:bookmark-end text:name="__RefHeading___Toc616_1072953843"/></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قد وسع يونغ وأدلر آفاق التحليل النفسي، فبينما غاص يونغ في الأبعاد الروحية والجمعية للنفس، أعاد أدلر الاعتبار للبعد الاجتماعي والإرادة الفردية. هذه النظريات جعلت من الشخصية كيانا أكثر تعقيدا وتطلعا للمستقبل، بدلا من كونها مجرد أسيرة لغرائز الطفولة المبكرة.</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4" style:display-name="odTemplateText &gt; title &gt; level 04" style:family="paragraph" style:parent-style-name="odTemplateText_20__3e__20__23_defaultStyle" style:next-style-name="odTemplateText_20__3e__20__23_defaultStyle" style:default-outline-level="4" style:class="text" style:master-page-name="">
      <style:paragraph-properties fo:margin-top="0.4cm" fo:margin-bottom="0.101cm" style:contextual-spacing="false" fo:text-align="end" style:justify-single-word="false" fo:keep-together="auto" fo:orphans="3" fo:widows="3" style:page-number="auto" fo:keep-with-next="always"/>
      <style:text-properties fo:color="#666699" loext:opacity="100%" fo:font-size="120%" fo:font-style="normal" fo:font-weight="normal" style:font-size-asian="85%" style:font-style-asian="italic" style:font-weight-asian="bold" style:font-size-complex="120%" style:font-style-complex="italic" style:font-weight-complex="bold"/>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sw_5f_WRes_20__3e__20_res_20__3e__20_title" style:display-name="sw_WRes &gt; res &gt; title" style:family="paragraph" style:parent-style-name="odTemplateText_20__3e__20__23_defaultStyle">
      <style:paragraph-properties fo:margin-top="0cm" fo:margin-bottom="0cm" style:contextual-spacing="false" fo:text-align="center" style:justify-single-word="false" text:number-lines="false" text:line-number="0"/>
      <style:text-properties fo:color="#666666" loext:opacity="100%" fo:font-style="italic" style:font-style-asian="italic" style:font-style-complex="italic"/>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odTemplateTextXxXtocXxXentry" style:family="text"/>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sw_5f_WRes_20__3e__20_res_20__3e__20_main_20_frame" style:display-name="sw_WRes &gt; res &gt; main frame" style:family="graphic" style:parent-style-name="Frame">
      <style:graphic-properties svg:width="15.79cm" fo:min-height="0.041cm" text:anchor-type="paragraph" svg:x="0cm" svg:y="0cm" fo:margin-left="0cm" fo:margin-right="0cm" fo:margin-top="0cm" fo:margin-bottom="0cm" style:run-through="foreground" style:wrap="none" style:vertical-pos="from-top" style:vertical-rel="paragraph" style:horizontal-pos="right" style:horizontal-rel="paragraph" fo:background-color="#ffffff" style:background-transparency="100%" draw:fill="solid" draw:fill-color="#ffffff" draw:opacity="0%" fo:padding="0cm" fo:border="none" style:shadow="none" draw:shadow-opacity="100%"/>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3b7" text:anchor-type="paragraph" svg:width="10.64cm" svg:height="0.88cm" draw:z-index="8"><draw:text-box><text:p text:style-name="Frame_20_contents"/></draw:text-box></draw:frame><draw:frame draw:style-name="Mfr2" draw:name="drawAutoName_N3ba" text:anchor-type="paragraph" svg:width="1cm" svg:height="1cm" draw:z-index="14"><draw:text-box><text:p text:style-name="odTemplateText_5f_content_20__3e__20_page"><text:page-number text:select-page="current">13</text:page-number></text:p></draw:text-box></draw:frame><text:tab/><text:tab/></text:p>
      </style:footer>
      <style:footer-left>
        <text:p text:style-name="Footer"><draw:frame draw:style-name="Mfr3" draw:name="drawAutoName_N3c4" text:anchor-type="paragraph" svg:width="11.95cm" svg:height="0.88cm" draw:z-index="0"><draw:text-box><text:p text:style-name="Frame_20_contents"/></draw:text-box></draw:frame><draw:frame draw:style-name="Mfr4" draw:name="drawAutoName_N3c7"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3d2"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3dd" text:anchor-type="paragraph" svg:width="16cm" style:rel-width="100%" draw:z-index="0"><draw:text-box fo:min-height="1cm"><text:p text:style-name="odTemplateText_5f_content_20__3e__20_partTitleLeftP"><text:chapter text:display="name" text:outline-level="1">أولا: علم النفس التحليلي( كارل غوستاف يونغ):</text:chapter></text:p></draw:text-box></draw:frame><text:tab/><text:tab/></text:p>
      </style:header-left>
      <style:footer>
        <text:p text:style-name="Footer"><draw:frame draw:style-name="Mfr1" draw:name="drawAutoName_N3e8" text:anchor-type="paragraph" svg:width="10.64cm" svg:height="0.88cm" draw:z-index="0"><draw:text-box><text:p text:style-name="Frame_20_contents"/></draw:text-box></draw:frame><draw:frame draw:style-name="Mfr2" draw:name="drawAutoName_N3eb"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3f5" text:anchor-type="paragraph" svg:width="11.95cm" svg:height="0.88cm" draw:z-index="1"><draw:text-box><text:p text:style-name="Frame_20_contents"/></draw:text-box></draw:frame><draw:frame draw:style-name="Mfr4" draw:name="drawAutoName_N3f8" text:anchor-type="paragraph" svg:width="1cm" svg:height="0.88cm" draw:z-index="2"><draw:text-box><text:p text:style-name="odTemplateText_5f_content_20__3e__20_page"><text:page-number text:select-page="current">10</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403" text:anchor-type="paragraph" svg:width="16cm" style:rel-width="100%" draw:z-index="3"><draw:text-box fo:min-height="1cm"><text:p text:style-name="odTemplateText_5f_content_20__3e__20_partTitleRightP"><text:chapter text:display="name" text:outline-level="1">أولا: علم النفس التحليلي( كارل غوستاف يونغ):</text:chapter></text:p></draw:text-box></draw:frame><text:tab/><text:tab/></text:p>
      </style:header>
      <style:header-left>
        <text:p text:style-name="Header"><draw:frame draw:style-name="Mfr6" draw:name="drawAutoName_N40e"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419" text:anchor-type="paragraph" svg:width="10.64cm" svg:height="0.88cm" draw:z-index="9"><draw:text-box><text:p text:style-name="Frame_20_contents"/></draw:text-box></draw:frame><draw:frame draw:style-name="Mfr2" draw:name="drawAutoName_N41c" text:anchor-type="paragraph" svg:width="1cm" svg:height="1cm" draw:z-index="15"><draw:text-box><text:p text:style-name="odTemplateText_5f_content_20__3e__20_page"><text:page-number text:select-page="current">11</text:page-number></text:p></draw:text-box></draw:frame><text:tab/><text:tab/></text:p>
      </style:footer>
      <style:footer-left>
        <text:p text:style-name="Footer"><draw:frame draw:style-name="Mfr3" draw:name="drawAutoName_N426" text:anchor-type="paragraph" svg:width="11.95cm" svg:height="0.88cm" draw:z-index="0"><draw:text-box><text:p text:style-name="Frame_20_contents"/></draw:text-box></draw:frame><draw:frame draw:style-name="Mfr4" draw:name="drawAutoName_N429"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ثانية:علم النفس التحليلي(كارل غوستاف يونغ) وعلم النفس الفردي(ألفرد أدلر)</dc:title>
    <dc:description>بناها حل SCENARI (https://scenari.org)
- نسخة	: 2.0
- تاريخ  		: 02/06/2026
- حقوق التأليف والنشر	: بولجاج نشيدة</dc:description>
    <dc:date>2026-07-02T09:50:17.177000000</dc:date>
    <meta:editing-duration>PT55S</meta:editing-duration>
    <meta:editing-cycles>1</meta:editing-cycles>
    <meta:document-statistic meta:table-count="0" meta:image-count="3" meta:object-count="0" meta:page-count="13" meta:paragraph-count="148" meta:word-count="703" meta:character-count="4562" meta:non-whitespace-character-count="3682"/>
  </office:meta>
</office:document-meta>
</file>